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merverhuurbelei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8 juli 2019, het Kamerverhuurbeleid Heerenveen heeft vastgesteld. </text:p>
            <text:p text:style-name="common-al">Het betreft een gedifferentieerd beleid voor aan de hand van het aantal bewoners per pand. Kamerverhuur tot maximaal 4 bewoners wordt toegelaten als het bestemmingsplan de functie wonen toelaat. Kamerverhuur vanaf 5 tot maximaal 10 bewoners wordt toegelaten onder voorwaarden en binnen bepaalde gebieden. Kamerverhuur voor meer dan 10 bewoners heeft een dusdanige impact op de omgeving, dat een afzonderlijke afweging noodzakelijk is. Daarnaast ziet het beleid erop toe dat voldoende faciliteiten worden gerealiseerd en dat regels voor toezicht en beheer worden gesteld en nageleefd.</text:p>
            <text:p text:style-name="common-al">Het nu vastgestelde beleid zal worden vertaald in een paraplubestemmingsplan dat in 2019 in procedure zal worden gebrach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5728</text:span><text:line-break/><text:date style:data-style-name="dag" text:fixed="true" text:date-value="2019-07-17"/><text:line-break/><text:date style:data-style-name="jaar" text:fixed="true" text:date-value="2019-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728</text:span><text:date style:data-style-name="nicedate" text:fixed="true" text:date-value="2019-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728</text:span><text:date style:data-style-name="nicedate" text:fixed="true" text:date-value="2019-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Overig-Web-ZM/1.4/xml/MC-DRP-PlanOverig-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Plannen | overig</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DC.source">N.v.t.</meta:user-defined>
    <dc:language>nl</dc:language>
    <meta:user-defined meta:name="OVERHEID.EPSG28992/DC.spatial">190874 552875</meta:user-defined>
    <meta:user-defined meta:name="DC.title">Kamerverhuurbeleid</meta:user-defined>
    <meta:user-defined meta:name="OVERHEID.PostcodeHuisnummer/OVERHEIDop.postcodeHuisnummer">8441ES 2</meta:user-defined>
    <meta:user-defined meta:name="OVERHEIDop.straatnaam">Crackstraat</meta:user-defined>
    <meta:user-defined meta:name="OVERHEIDop.woonplaats">Heerenveen</meta:user-defined>
    <meta:user-defined meta:name="DCTERMS.W3CDTF/DCTERMS.available">2019-07-17</meta:user-defined>
    <meta:user-defined meta:name="DCTERMS.W3CDTF/OVERHEIDop.jaargang">2019</meta:user-defined>
    <meta:user-defined meta:name="OVERHEIDop.publicationIssue">175728</meta:user-defined>
    <meta:user-defined meta:name="OVERHEIDop.GmbID/DC.identifier">gmb-2019-175728</meta:user-defined>
    <meta:user-defined meta:name="OVERHEIDop.versieInformatie"/>
  </office:meta>
</office:document-meta>
</file>