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eldkwaliteitsplan "Schoollocatie Tjallebe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vereenkomstig artikel 12 e.v. van de Woningwet, op 8 juli 2019, het beeldkwaliteitsplan ‘Schoollocatie Tjalleberd’ heeft vastgesteld. Tevens heeft de gemeenteraad op 8 juli 2019 besloten dit beeldkwaliteitsplan op te nemen in de Welstandsnota.</text:p>
            <text:p text:style-name="last-al">Het beeldkwaliteitsplan heeft betrekking op de beoogde locatie voor de nieuwbouw van de Samenwerkingsschool De Nijewier, gelegen ten westen van de Multi Functionele Accommodatie (MFA) Aengwirden in Tjalleberd. In het beeldkwaliteitsplan zijn de randvoorwaarden opgenomen voor de situering en vormgeving van het nieuwe schoolgebouw en het schoolplein, de stedenbouwkundige en landschappelijke inpassing hiervan en de inrichting van de openbare ruimte rondom de MFA en het nieuwe schoolgebouw. Daarnaast zijn welstandscriteria opgesteld, waaraan het uiteindelijke ontwerp van de school moet voldoen.</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5705</text:span><text:line-break/><text:date style:data-style-name="dag" text:fixed="true" text:date-value="2019-07-17"/><text:line-break/><text:date style:data-style-name="jaar" text:fixed="true" text:date-value="2019-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705</text:span><text:date style:data-style-name="nicedate" text:fixed="true" text:date-value="2019-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5705</text:span><text:date style:data-style-name="nicedate" text:fixed="true" text:date-value="2019-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Overig-Web-ZM/1.4/xml/MC-DRP-PlanOverig-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Plannen | overig</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DC.source">N.v.t.</meta:user-defined>
    <dc:language>nl</dc:language>
    <meta:user-defined meta:name="OVERHEID.Gemeente/DC.spatial">Heerenveen</meta:user-defined>
    <meta:user-defined meta:name="OVERHEID.EPSG28992/DC.spatial">192424 557121</meta:user-defined>
    <meta:user-defined meta:name="DC.title">Beeldkwaliteitsplan "Schoollocatie Tjalleberd"</meta:user-defined>
    <meta:user-defined meta:name="OVERHEID.PostcodeHuisnummer/OVERHEIDop.postcodeHuisnummer">8458</meta:user-defined>
    <meta:user-defined meta:name="OVERHEIDop.straatnaam">It Hiem</meta:user-defined>
    <meta:user-defined meta:name="OVERHEIDop.woonplaats">Tjalleberd</meta:user-defined>
    <meta:user-defined meta:name="DCTERMS.W3CDTF/DCTERMS.available">2019-07-17</meta:user-defined>
    <meta:user-defined meta:name="DCTERMS.W3CDTF/OVERHEIDop.jaargang">2019</meta:user-defined>
    <meta:user-defined meta:name="OVERHEIDop.publicationIssue">175705</meta:user-defined>
    <meta:user-defined meta:name="OVERHEIDop.GmbID/DC.identifier">gmb-2019-175705</meta:user-defined>
    <meta:user-defined meta:name="OVERHEIDop.versieInformatie"/>
  </office:meta>
</office:document-meta>
</file>