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6 onzelfstandige wooneenheden, Hasebroekstraat 1 te Utrecht, HZ_WABO-19-228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sebroekstraat 1 te Utrecht</text:span>
          </text:p>
            <text:p text:style-name="common-al">HZ_WABO-19-22827</text:p>
            <text:p text:style-name="common-al">Toelichting: het realiseren van 6 onzelfstandige wooneenheden</text:p>
            <text:p text:style-name="common-al">Datum ontvangst aanvraag: 10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5309</text:span><text:line-break/><text:date style:data-style-name="dag" text:fixed="true" text:date-value="2019-07-16"/><text:line-break/><text:date style:data-style-name="jaar" text:fixed="true" text:date-value="2019-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309</text:span><text:date style:data-style-name="nicedate" text:fixed="true" text:date-value="2019-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309</text:span><text:date style:data-style-name="nicedate" text:fixed="true" text:date-value="2019-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080.79 456223.76</meta:user-defined>
    <meta:user-defined meta:name="DC.title">Aanvraag omgevingsvergunning, het realiseren van 6 onzelfstandige wooneenheden, Hasebroekstraat 1 te Utrecht, HZ_WABO-19-22827</meta:user-defined>
    <meta:user-defined meta:name="OVERHEID.PostcodeHuisnummer/OVERHEIDop.postcodeHuisnummer">3532GJ 1 bs</meta:user-defined>
    <meta:user-defined meta:name="OVERHEIDop.straatnaam">Hasebroekstraat</meta:user-defined>
    <meta:user-defined meta:name="OVERHEIDop.woonplaats">Utrecht</meta:user-defined>
    <meta:user-defined meta:name="DCTERMS.W3CDTF/DCTERMS.available">2019-07-16</meta:user-defined>
    <meta:user-defined meta:name="DCTERMS.W3CDTF/OVERHEIDop.jaargang">2019</meta:user-defined>
    <meta:user-defined meta:name="OVERHEIDop.externeBijlage">Publiceerbaar-A|exb-2019-34335</meta:user-defined>
    <meta:user-defined meta:name="OVERHEIDop.publicationIssue">175309</meta:user-defined>
    <meta:user-defined meta:name="OVERHEIDop.GmbID/DC.identifier">gmb-2019-175309</meta:user-defined>
    <meta:user-defined meta:name="OVERHEIDop.versieInformatie"/>
  </office:meta>
</office:document-meta>
</file>