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parkeergarage, Wisselspoor, 2e Daalsedijk deelgebied 1 te Utrecht, HZ_WABO-19-227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sselspoor, 2e Daalsedijk deelgebied 1 te Utrecht</text:span>
          </text:p>
            <text:p text:style-name="common-al">HZ_WABO-19-22778</text:p>
            <text:p text:style-name="common-al">Toelichting: het bouwen van een parkeergarage</text:p>
            <text:p text:style-name="common-al">Datum ontvangst aanvraag: 10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4835</text:span><text:line-break/><text:date style:data-style-name="dag" text:fixed="true" text:date-value="2019-07-15"/><text:line-break/><text:date style:data-style-name="jaar" text:fixed="true" text:date-value="2019-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4835</text:span><text:date style:data-style-name="nicedate" text:fixed="true" text:date-value="2019-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4835</text:span><text:date style:data-style-name="nicedate" text:fixed="true" text:date-value="2019-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036.77 456948.8</meta:user-defined>
    <meta:user-defined meta:name="DC.title">Aanvraag omgevingsvergunning, het bouwen van een parkeergarage, Wisselspoor, 2e Daalsedijk deelgebied 1 te Utrecht, HZ_WABO-19-22778</meta:user-defined>
    <meta:user-defined meta:name="OVERHEID.PostcodeHuisnummer/OVERHEIDop.postcodeHuisnummer">3551EG 143a</meta:user-defined>
    <meta:user-defined meta:name="OVERHEIDop.straatnaam">2e Daalsedijk</meta:user-defined>
    <meta:user-defined meta:name="OVERHEIDop.woonplaats">Utrecht</meta:user-defined>
    <meta:user-defined meta:name="DCTERMS.W3CDTF/DCTERMS.available">2019-07-15</meta:user-defined>
    <meta:user-defined meta:name="DCTERMS.W3CDTF/OVERHEIDop.jaargang">2019</meta:user-defined>
    <meta:user-defined meta:name="OVERHEIDop.externeBijlage">Publiceerbaar-A|exb-2019-34252</meta:user-defined>
    <meta:user-defined meta:name="OVERHEIDop.publicationIssue">174835</meta:user-defined>
    <meta:user-defined meta:name="OVERHEIDop.GmbID/DC.identifier">gmb-2019-174835</meta:user-defined>
    <meta:user-defined meta:name="OVERHEIDop.versieInformatie"/>
  </office:meta>
</office:document-meta>
</file>