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twee winkels tot een winkel, Damstraat 32 te Utrecht,  HZ_WABO-19-159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32 te Utrecht</text:p>
            <text:p text:style-name="common-al">HZ_WABO-19-15973</text:p>
            <text:p text:style-name="common-al">Toelichting: het verbouwen van twee winkels tot een winkel</text:p>
            <text:p text:style-name="common-al">Datum besluit: 10 juli 2019</text:p>
            <text:p text:style-name="common-al">Startdatum bezwaartermijn: 12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4607</text:span><text:line-break/><text:date style:data-style-name="dag" text:fixed="true" text:date-value="2019-07-15"/><text:line-break/><text:date style:data-style-name="jaar" text:fixed="true" text:date-value="2019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4607</text:span><text:date style:data-style-name="nicedate" text:fixed="true" text:date-value="2019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4607</text:span><text:date style:data-style-name="nicedate" text:fixed="true" text:date-value="2019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67.06 455939.67</meta:user-defined>
    <meta:user-defined meta:name="DC.title">Afgehandelde omgevingsvergunning, het verbouwen van twee winkels tot een winkel, Damstraat 32 te Utrecht,  HZ_WABO-19-15973</meta:user-defined>
    <meta:user-defined meta:name="OVERHEID.PostcodeHuisnummer/OVERHEIDop.postcodeHuisnummer">3531BV 32</meta:user-defined>
    <meta:user-defined meta:name="OVERHEIDop.straatnaam">Damstraat</meta:user-defined>
    <meta:user-defined meta:name="OVERHEIDop.woonplaats">Utrecht</meta:user-defined>
    <meta:user-defined meta:name="DCTERMS.W3CDTF/DCTERMS.available">2019-07-15</meta:user-defined>
    <meta:user-defined meta:name="DCTERMS.W3CDTF/OVERHEIDop.jaargang">2019</meta:user-defined>
    <meta:user-defined meta:name="OVERHEIDop.externeBijlage">Doorgang bouwmuur Damstraat 30-32 te Utrecht.|exb-2019-34208</meta:user-defined>
    <meta:user-defined meta:name="OVERHEIDop.externeBijlage">Besluit omgevingsvergunning publiceerbaar|exb-2019-34209</meta:user-defined>
    <meta:user-defined meta:name="OVERHEIDop.publicationIssue">174607</meta:user-defined>
    <meta:user-defined meta:name="OVERHEIDop.GmbID/DC.identifier">gmb-2019-174607</meta:user-defined>
    <meta:user-defined meta:name="OVERHEIDop.versieInformatie"/>
  </office:meta>
</office:document-meta>
</file>