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en dakopbouw op een woning, Louis Couperusstraat 36 te Utrecht,  HZ_WABO-18-392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uis Couperusstraat 36 te Utrecht</text:p>
            <text:p text:style-name="common-al">HZ_WABO-18-39223</text:p>
            <text:p text:style-name="common-al">Toelichting: het bouwen van een dakkapel en dakopbouw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283</text:span><text:line-break/><text:date style:data-style-name="dag" text:fixed="true" text:date-value="2019-01-24"/><text:line-break/><text:date style:data-style-name="jaar" text:fixed="true" text:date-value="2019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283</text:span><text:date style:data-style-name="nicedate" text:fixed="true" text:date-value="2019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283</text:span><text:date style:data-style-name="nicedate" text:fixed="true" text:date-value="2019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dakkapel en dakopbouw op een woning, Louis Couperusstraat 36 te Utrecht,  HZ_WABO-18-3922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24</meta:user-defined>
    <meta:user-defined meta:name="OVERHEIDop.publicationIssue">17283</meta:user-defined>
    <meta:user-defined meta:name="OVERHEIDop.GmbID/DC.identifier">gmb-2019-17283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CZ 3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818.85 456439.41</meta:user-defined>
    <meta:user-defined meta:name="OVERHEIDop.versieInformatie"/>
  </office:meta>
</office:document-meta>
</file>