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legaliseren van een burgerwoning in een voormalige dienstwoning, Groeneweg 56 BS te Utrecht,  HZ_WABO-19-1881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roeneweg 56 BS te Utrecht</text:p>
            <text:p text:style-name="common-al">HZ_WABO-19-18817</text:p>
            <text:p text:style-name="common-al">Toelichting: het legaliseren van een burgerwoning in een voormalige dienstwoning</text:p>
            <text:p text:style-name="common-al">Datum besluit: 8 juli 2019</text:p>
            <text:p text:style-name="common-al">Startdatum bezwaartermijn: 10 juli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72095</text:span><text:line-break/><text:date style:data-style-name="dag" text:fixed="true" text:date-value="2019-07-11"/><text:line-break/><text:date style:data-style-name="jaar" text:fixed="true" text:date-value="2019-07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72095</text:span><text:date style:data-style-name="nicedate" text:fixed="true" text:date-value="2019-07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72095</text:span><text:date style:data-style-name="nicedate" text:fixed="true" text:date-value="2019-07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3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4671.74 455908.02</meta:user-defined>
    <meta:user-defined meta:name="DC.title">Afgehandelde omgevingsvergunning, het legaliseren van een burgerwoning in een voormalige dienstwoning, Groeneweg 56 BS te Utrecht,  HZ_WABO-19-18817</meta:user-defined>
    <meta:user-defined meta:name="OVERHEID.PostcodeHuisnummer/OVERHEIDop.postcodeHuisnummer">3531VG 56 bs</meta:user-defined>
    <meta:user-defined meta:name="OVERHEIDop.straatnaam">Groeneweg</meta:user-defined>
    <meta:user-defined meta:name="OVERHEIDop.woonplaats">Utrecht</meta:user-defined>
    <meta:user-defined meta:name="DCTERMS.W3CDTF/DCTERMS.available">2019-07-11</meta:user-defined>
    <meta:user-defined meta:name="DCTERMS.W3CDTF/OVERHEIDop.jaargang">2019</meta:user-defined>
    <meta:user-defined meta:name="OVERHEIDop.externeBijlage">Publiceerbaar-A|exb-2019-33696</meta:user-defined>
    <meta:user-defined meta:name="OVERHEIDop.externeBijlage">Besluit omgevingsvergunning publiceerbaar|exb-2019-33697</meta:user-defined>
    <meta:user-defined meta:name="OVERHEIDop.publicationIssue">172095</meta:user-defined>
    <meta:user-defined meta:name="OVERHEIDop.GmbID/DC.identifier">gmb-2019-172095</meta:user-defined>
    <meta:user-defined meta:name="OVERHEIDop.versieInformatie"/>
  </office:meta>
</office:document-meta>
</file>