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erdieping op een woning, Van den Boschstraat 15 te Utrecht,  HZ_WABO-19-143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n Boschstraat 15 te Utrecht</text:p>
            <text:p text:style-name="common-al">HZ_WABO-19-14359</text:p>
            <text:p text:style-name="common-al">Toelichting: het bouwen van een verdieping op een woning</text:p>
            <text:p text:style-name="common-al">Datum besluit: 8 juli 2019</text:p>
            <text:p text:style-name="common-al">Startdatum bezwaartermijn: 10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1698</text:span><text:line-break/><text:date style:data-style-name="dag" text:fixed="true" text:date-value="2019-07-11"/><text:line-break/><text:date style:data-style-name="jaar" text:fixed="true" text:date-value="2019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1698</text:span><text:date style:data-style-name="nicedate" text:fixed="true" text:date-value="2019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1698</text:span><text:date style:data-style-name="nicedate" text:fixed="true" text:date-value="2019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089.64 455747.19</meta:user-defined>
    <meta:user-defined meta:name="DC.title">Afgehandelde omgevingsvergunning, het bouwen van een verdieping op een woning, Van den Boschstraat 15 te Utrecht,  HZ_WABO-19-14359</meta:user-defined>
    <meta:user-defined meta:name="OVERHEID.PostcodeHuisnummer/OVERHEIDop.postcodeHuisnummer">3531GK 15</meta:user-defined>
    <meta:user-defined meta:name="OVERHEIDop.straatnaam">Van den Boschstraat</meta:user-defined>
    <meta:user-defined meta:name="OVERHEIDop.woonplaats">Utrecht</meta:user-defined>
    <meta:user-defined meta:name="DCTERMS.W3CDTF/DCTERMS.available">2019-07-11</meta:user-defined>
    <meta:user-defined meta:name="DCTERMS.W3CDTF/OVERHEIDop.jaargang">2019</meta:user-defined>
    <meta:user-defined meta:name="OVERHEIDop.externeBijlage">Aanvraagdocument publiceerbaar-A|exb-2019-33548</meta:user-defined>
    <meta:user-defined meta:name="OVERHEIDop.externeBijlage">Besluit omgevingsvergunning publiceerbaar|exb-2019-33549</meta:user-defined>
    <meta:user-defined meta:name="OVERHEIDop.publicationIssue">171698</meta:user-defined>
    <meta:user-defined meta:name="OVERHEIDop.GmbID/DC.identifier">gmb-2019-171698</meta:user-defined>
    <meta:user-defined meta:name="OVERHEIDop.versieInformatie"/>
  </office:meta>
</office:document-meta>
</file>