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randveilig gebruiken van een gebouw ten behoeve van een kinderdagverblijf/BSO, Curaçaostraat 2 1 te Utrecht,  HZ_WABO-18-411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uraçaostraat 2 1 te Utrecht</text:p>
            <text:p text:style-name="common-al">HZ_WABO-18-41135</text:p>
            <text:p text:style-name="common-al">Toelichting: het brandveilig gebruiken van een gebouw ten behoeve van een kinderdagverblijf/BSO</text:p>
            <text:p text:style-name="common-al">Datum besluit: 4 juli 2019</text:p>
            <text:p text:style-name="common-al">Startdatum beroepstermijn: 5 juli 2019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4">
              <text:list-item text:style-override="id1-3-2-1-1-14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8682</text:span><text:line-break/><text:date style:data-style-name="dag" text:fixed="true" text:date-value="2019-07-09"/><text:line-break/><text:date style:data-style-name="jaar" text:fixed="true" text:date-value="2019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8682</text:span><text:date style:data-style-name="nicedate" text:fixed="true" text:date-value="2019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8682</text:span><text:date style:data-style-name="nicedate" text:fixed="true" text:date-value="2019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498.83 456259.56</meta:user-defined>
    <meta:user-defined meta:name="DC.title">Afgehandelde omgevingsvergunning, het brandveilig gebruiken van een gebouw ten behoeve van een kinderdagverblijf/BSO, Curaçaostraat 2 1 te Utrecht,  HZ_WABO-18-41135</meta:user-defined>
    <meta:user-defined meta:name="OVERHEID.PostcodeHuisnummer/OVERHEIDop.postcodeHuisnummer">3531XL 2 1</meta:user-defined>
    <meta:user-defined meta:name="OVERHEIDop.straatnaam">Curaçaostraat</meta:user-defined>
    <meta:user-defined meta:name="OVERHEIDop.woonplaats">Utrecht</meta:user-defined>
    <meta:user-defined meta:name="DCTERMS.W3CDTF/DCTERMS.available">2019-07-09</meta:user-defined>
    <meta:user-defined meta:name="DCTERMS.W3CDTF/OVERHEIDop.jaargang">2019</meta:user-defined>
    <meta:user-defined meta:name="OVERHEIDop.externeBijlage">aanvraagdocument publiceerbaar-A|exb-2019-33046</meta:user-defined>
    <meta:user-defined meta:name="OVERHEIDop.externeBijlage">Besluit omgevingsvergunning publiceerbaar|exb-2019-33047</meta:user-defined>
    <meta:user-defined meta:name="OVERHEIDop.publicationIssue">168682</meta:user-defined>
    <meta:user-defined meta:name="OVERHEIDop.GmbID/DC.identifier">gmb-2019-168682</meta:user-defined>
    <meta:user-defined meta:name="OVERHEIDop.versieInformatie"/>
  </office:meta>
</office:document-meta>
</file>