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 aan de achterzijde over twee verdiepingen, Krugerstraat 40 te Utrecht,  HZ_WABO-19-065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ugerstraat 40 te Utrecht</text:p>
            <text:p text:style-name="common-al">HZ_WABO-19-06592</text:p>
            <text:p text:style-name="common-al">Toelichting: het bouwen van een aanbouw aan de achterzijde over twee verdiepingen</text:p>
            <text:p text:style-name="common-al">Datum besluit: 2 juli 2019</text:p>
            <text:p text:style-name="common-al">Startdatum bezwaartermijn: 4 jul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7420</text:span><text:line-break/><text:date style:data-style-name="dag" text:fixed="true" text:date-value="2019-07-08"/><text:line-break/><text:date style:data-style-name="jaar" text:fixed="true" text:date-value="2019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7420</text:span><text:date style:data-style-name="nicedate" text:fixed="true" text:date-value="2019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67420</text:span><text:date style:data-style-name="nicedate" text:fixed="true" text:date-value="2019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203.69 455459.4</meta:user-defined>
    <meta:user-defined meta:name="DC.title">Afgehandelde omgevingsvergunning, het bouwen van een aanbouw aan de achterzijde over twee verdiepingen, Krugerstraat 40 te Utrecht,  HZ_WABO-19-06592</meta:user-defined>
    <meta:user-defined meta:name="OVERHEID.PostcodeHuisnummer/OVERHEIDop.postcodeHuisnummer">3531AR 40</meta:user-defined>
    <meta:user-defined meta:name="OVERHEIDop.straatnaam">Krugerstraat</meta:user-defined>
    <meta:user-defined meta:name="OVERHEIDop.woonplaats">Utrecht</meta:user-defined>
    <meta:user-defined meta:name="DCTERMS.W3CDTF/DCTERMS.available">2019-07-08</meta:user-defined>
    <meta:user-defined meta:name="DCTERMS.W3CDTF/OVERHEIDop.jaargang">2019</meta:user-defined>
    <meta:user-defined meta:name="OVERHEIDop.externeBijlage">publiceerbaar-A|exb-2019-32775</meta:user-defined>
    <meta:user-defined meta:name="OVERHEIDop.externeBijlage">Besluit omgevingsvergunning publiceerbaar|exb-2019-32776</meta:user-defined>
    <meta:user-defined meta:name="OVERHEIDop.publicationIssue">167420</meta:user-defined>
    <meta:user-defined meta:name="OVERHEIDop.GmbID/DC.identifier">gmb-2019-167420</meta:user-defined>
    <meta:user-defined meta:name="OVERHEIDop.versieInformatie"/>
  </office:meta>
</office:document-meta>
</file>