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uitwerking Skoatterwâld (Middenzone Oost, deel 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treft gronden ten noorden van de Potsenmaker en</text:span>
            <text:span text:style-name="nadrukcur">ten westen van de (doorgetrokken) Stadhouderlaan</text:span>
          </text:p>
            <text:p text:style-name="common-al"/>
            <text:p text:style-name="common-al">Burgemeester en wethouders van Heerenveen maken bekend dat met ingang van donderdag 11 juli 2019, gedurende 6 weken, voor iedereen ter inzage ligt, de ontwerp-uitwerking Skoatterwâld (Middenzone Oost, deel 2), met bijbehorende stukken. </text:p>
            <text:p text:style-name="common-al">Het plangebied ligt in Heerenveen, ten oosten van de het woongebied De Creek (in aanbouw).</text:p>
            <text:p text:style-name="common-al">
            <text:span text:style-name="nadrukvet">Ontwerp-uitwerking</text:span>
          </text:p>
            <text:p text:style-name="common-al">In de uitwerking worden regels vastgelegd voor de inrichting van het gebied met woningen, wegen, groen en water. Het aantal woningen dat gebouwd kan worden bedraagt ten hoogste 38. In het plangebied worden circa 58 openbare parkeerplaatsen aangelegd.</text:p>
            <text:p text:style-name="common-al">
            <text:span text:style-name="nadrukvet">Inzage</text:span>
          </text:p>
            <text:p text:style-name="common-al">De ontwerp-uitwerking en de bijbehorende stukken kunnen worden ingezien op de website www.ruimtelijkeplannen.nl. Op deze website selecteert u het tabblad "Bestemmingsplannen", waarna u de mogelijkheid heeft de ontwerp-uitwerking en de bijbehorende stukken op te roepen via het invullen van de locatie, de naam of het planid-nummer (NL.IMRO.0074.SkoatterwaldMZ02-OW01) van de ontwerp-uitwerking. </text:p>
            <text:p text:style-name="common-al">De ontwerp-uitwerking en de bijbehorende stukken kunnen tevens gedurende de hiervoor genoemde termijn, tijdens openingsuren, worden ingezien bij de receptie van het gemeentehuis, Crackstraat 2 te Heerenveen.</text:p>
            <text:p text:style-name="common-al">Zienswijzen</text:p>
            <text:p text:style-name="common-al">Gedurende de inzagetermijn kan iedereen zowel schriftelijk, mondeling als digitaal zienswijzen indienen op de ontwerp-uitwerking. </text:p>
            <text:p text:style-name="common-al"> <text:span text:style-name="nadrukcur">Schriftelijk</text:span></text:p>
            <text:p text:style-name="common-al">Schriftelijke zienswijzen moeten worden gericht aan burgemeester en wethouders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text:p>
            <text:p text:style-name="common-al">Om mondelinge zienswijzen in te dienen kan tijdens kantooruren contact worden opgenomen met de heer Gerrit Haanstra, telefoon 0513-617740.</text:p>
            <text:p text:style-name="common-al"/>
            <text:p text:style-name="common-al">
            <text:span text:style-name="nadrukcur">Digitaal</text:span>
          </text:p>
            <text:p text:style-name="last-al">Digitale zienswijzen kunnen worden ingediend op <text:a xlink:href="http://www.heerenveen.nl/" xlink:type="simple">www.heerenveen.nl</text:a>, door “zienswijze” in te voeren in het zoekveld.</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6079</text:span><text:line-break/><text:date style:data-style-name="dag" text:fixed="true" text:date-value="2019-07-10"/><text:line-break/><text:date style:data-style-name="jaar" text:fixed="true" text:date-value="2019-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6079</text:span><text:date style:data-style-name="nicedate" text:fixed="true" text:date-value="2019-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6079</text:span><text:date style:data-style-name="nicedate" text:fixed="true" text:date-value="2019-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SkoatterwaldMZ02-OW01</meta:user-defined>
    <dc:language>nl</dc:language>
    <meta:user-defined meta:name="OVERHEID.Gemeente/DC.spatial">Heerenveen</meta:user-defined>
    <meta:user-defined meta:name="OVERHEID.EPSG28992/DC.spatial">193140 552753</meta:user-defined>
    <meta:user-defined meta:name="DC.title">Ontwerp-uitwerking Skoatterwâld (Middenzone Oost, deel 2)</meta:user-defined>
    <meta:user-defined meta:name="OVERHEID.PostcodeHuisnummer/OVERHEIDop.postcodeHuisnummer">8448VK 5</meta:user-defined>
    <meta:user-defined meta:name="OVERHEIDop.straatnaam">Potsenmaker</meta:user-defined>
    <meta:user-defined meta:name="OVERHEIDop.woonplaats">Heerenveen</meta:user-defined>
    <meta:user-defined meta:name="DCTERMS.W3CDTF/DCTERMS.available">2019-07-10</meta:user-defined>
    <meta:user-defined meta:name="DCTERMS.W3CDTF/OVERHEIDop.jaargang">2019</meta:user-defined>
    <meta:user-defined meta:name="OVERHEIDop.publicationIssue">166079</meta:user-defined>
    <meta:user-defined meta:name="OVERHEIDop.GmbID/DC.identifier">gmb-2019-166079</meta:user-defined>
    <meta:user-defined meta:name="OVERHEIDop.versieInformatie"/>
  </office:meta>
</office:document-meta>
</file>