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verbouwen van het gebouw, Van Riebeeckstraat 40 te Utrecht,  HZ_WABO-19-14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Riebeeckstraat 40 te Utrecht</text:p>
            <text:p text:style-name="common-al">HZ_WABO-19-14119</text:p>
            <text:p text:style-name="common-al">Toelichting: het intern verbouwen van het gebouw</text:p>
            <text:p text:style-name="common-al">Datum besluit: 27 juni 2019</text:p>
            <text:p text:style-name="common-al">Startdatum bezwaartermijn: 28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415</text:span><text:line-break/><text:date style:data-style-name="dag" text:fixed="true" text:date-value="2019-07-02"/><text:line-break/><text:date style:data-style-name="jaar" text:fixed="true" text:date-value="2019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2415</text:span><text:date style:data-style-name="nicedate" text:fixed="true" text:date-value="2019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2415</text:span><text:date style:data-style-name="nicedate" text:fixed="true" text:date-value="2019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231.33 455782.96</meta:user-defined>
    <meta:user-defined meta:name="DC.title">Afgehandelde omgevingsvergunning, het intern verbouwen van het gebouw, Van Riebeeckstraat 40 te Utrecht,  HZ_WABO-19-14119</meta:user-defined>
    <meta:user-defined meta:name="OVERHEID.PostcodeHuisnummer/OVERHEIDop.postcodeHuisnummer">3531EJ 40</meta:user-defined>
    <meta:user-defined meta:name="OVERHEIDop.straatnaam">Van Riebeeckstraat</meta:user-defined>
    <meta:user-defined meta:name="OVERHEIDop.woonplaats">Utrecht</meta:user-defined>
    <meta:user-defined meta:name="DCTERMS.W3CDTF/DCTERMS.available">2019-07-02</meta:user-defined>
    <meta:user-defined meta:name="DCTERMS.W3CDTF/OVERHEIDop.jaargang">2019</meta:user-defined>
    <meta:user-defined meta:name="OVERHEIDop.externeBijlage">publiceerbaar-A|exb-2019-31857</meta:user-defined>
    <meta:user-defined meta:name="OVERHEIDop.externeBijlage">Besluit omgevingsvergunning publiceerbaar|exb-2019-31858</meta:user-defined>
    <meta:user-defined meta:name="OVERHEIDop.publicationIssue">162415</meta:user-defined>
    <meta:user-defined meta:name="OVERHEIDop.GmbID/DC.identifier">gmb-2019-162415</meta:user-defined>
    <meta:user-defined meta:name="OVERHEIDop.versieInformatie"/>
  </office:meta>
</office:document-meta>
</file>