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een woning, Van Limburg Brouwerstr 24 BS-24 BSA te Utrecht,  HZ_WABO-18-39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imburg Brouwerstr 24 BS-24 BSA te Utrecht</text:p>
            <text:p text:style-name="common-al">HZ_WABO-18-39518</text:p>
            <text:p text:style-name="common-al">Toelichting: het bouwen van een dakterras op een woning</text:p>
            <text:p text:style-name="common-al">Datum besluit: 21 januari 2019</text:p>
            <text:p text:style-name="common-al">Startdatum bezwaartermijn: 22 jan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098</text:span><text:line-break/><text:date style:data-style-name="dag" text:fixed="true" text:date-value="2019-01-23"/><text:line-break/><text:date style:data-style-name="jaar" text:fixed="true" text:date-value="2019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098</text:span><text:date style:data-style-name="nicedate" text:fixed="true" text:date-value="2019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098</text:span><text:date style:data-style-name="nicedate" text:fixed="true" text:date-value="2019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terras op een woning, Van Limburg Brouwerstr 24 BS-24 BSA te Utrecht,  HZ_WABO-18-395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3</meta:user-defined>
    <meta:user-defined meta:name="OVERHEIDop.publicationIssue">16098</meta:user-defined>
    <meta:user-defined meta:name="OVERHEIDop.GmbID/DC.identifier">gmb-2019-1609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TT 24 bsa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427.11 456322.28</meta:user-defined>
    <meta:user-defined meta:name="OVERHEIDop.versieInformatie"/>
  </office:meta>
</office:document-meta>
</file>