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llen van twee bomen, perceel tegenover Kanaalweg 194  te Utrecht,  HZ_WABO-19-056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rceel tegenover Kanaalweg 194  te Utrecht</text:p>
            <text:p text:style-name="common-al">HZ_WABO-19-05669</text:p>
            <text:p text:style-name="common-al">Toelichting: het vellen van twee bomen</text:p>
            <text:p text:style-name="common-al">Datum besluit: 24 juni 2019</text:p>
            <text:p text:style-name="common-al">Startdatum bezwaartermijn: 26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607</text:span><text:line-break/><text:date style:data-style-name="dag" text:fixed="true" text:date-value="2019-06-27"/><text:line-break/><text:date style:data-style-name="jaar" text:fixed="true" text:date-value="2019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8607</text:span><text:date style:data-style-name="nicedate" text:fixed="true" text:date-value="2019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8607</text:span><text:date style:data-style-name="nicedate" text:fixed="true" text:date-value="2019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3866.06 456343.51</meta:user-defined>
    <meta:user-defined meta:name="DC.title">Afgehandelde omgevingsvergunning, het vellen van twee bomen, perceel tegenover Kanaalweg 194  te Utrecht,  HZ_WABO-19-05669</meta:user-defined>
    <meta:user-defined meta:name="OVERHEID.PostcodeHuisnummer/OVERHEIDop.postcodeHuisnummer">3533HL 199</meta:user-defined>
    <meta:user-defined meta:name="OVERHEIDop.straatnaam">Kanaalweg</meta:user-defined>
    <meta:user-defined meta:name="OVERHEIDop.woonplaats">Utrecht</meta:user-defined>
    <meta:user-defined meta:name="DCTERMS.W3CDTF/DCTERMS.available">2019-06-27</meta:user-defined>
    <meta:user-defined meta:name="DCTERMS.W3CDTF/OVERHEIDop.jaargang">2019</meta:user-defined>
    <meta:user-defined meta:name="OVERHEIDop.externeBijlage">Foto boom 1  boomnummer 23569-A|exb-2019-30930</meta:user-defined>
    <meta:user-defined meta:name="OVERHEIDop.externeBijlage">Foto boom 2  boomnummer 23567-A|exb-2019-30931</meta:user-defined>
    <meta:user-defined meta:name="OVERHEIDop.externeBijlage">Utrecht_2x-A|exb-2019-30932</meta:user-defined>
    <meta:user-defined meta:name="OVERHEIDop.externeBijlage">publiceerbaar-A|exb-2019-30933</meta:user-defined>
    <meta:user-defined meta:name="OVERHEIDop.externeBijlage">Besluit omgevingsvergunning publiceerbaar|exb-2019-30934</meta:user-defined>
    <meta:user-defined meta:name="OVERHEIDop.publicationIssue">158607</meta:user-defined>
    <meta:user-defined meta:name="OVERHEIDop.GmbID/DC.identifier">gmb-2019-158607</meta:user-defined>
    <meta:user-defined meta:name="OVERHEIDop.versieInformatie"/>
  </office:meta>
</office:document-meta>
</file>