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stigen van een kleine bierbrouwerij, Nijverheidsweg 6 te Utrecht, HZ_WABO-19-0163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jverheidsweg 6 te Utrecht</text:span>
          </text:p>
            <text:p text:style-name="common-al">HZ_WABO-19-01639</text:p>
            <text:p text:style-name="common-al">Toelichting: het vestigen van een kleine bierbrouwerij</text:p>
            <text:p text:style-name="common-al">Datum ontvangst aanvraag: 17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860</text:span><text:line-break/><text:date style:data-style-name="dag" text:fixed="true" text:date-value="2019-01-23"/><text:line-break/><text:date style:data-style-name="jaar" text:fixed="true" text:date-value="2019-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860</text:span><text:date style:data-style-name="nicedate" text:fixed="true" text:date-value="2019-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860</text:span><text:date style:data-style-name="nicedate" text:fixed="true" text:date-value="2019-01-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vestigen van een kleine bierbrouwerij, Nijverheidsweg 6 te Utrecht, HZ_WABO-19-0163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23</meta:user-defined>
    <meta:user-defined meta:name="OVERHEIDop.publicationIssue">15860</meta:user-defined>
    <meta:user-defined meta:name="OVERHEIDop.GmbID/DC.identifier">gmb-2019-15860</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4AM 6</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3056</meta:user-defined>
    <meta:user-defined meta:name="OVERHEID.EPSG28992/DC.spatial">134227.94 456987.24</meta:user-defined>
    <meta:user-defined meta:name="OVERHEIDop.versieInformatie"/>
  </office:meta>
</office:document-meta>
</file>