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aan de achterkant van een woning, Pieter Bothstraat 26 te Utrecht,  HZ_WABO-19-142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eter Bothstraat 26 te Utrecht</text:p>
            <text:p text:style-name="common-al">HZ_WABO-19-14281</text:p>
            <text:p text:style-name="common-al">Toelichting: het bouwen van een dakterras aan de achterkant van een woning</text:p>
            <text:p text:style-name="common-al">Datum besluit: 21 juni 2019</text:p>
            <text:p text:style-name="common-al">Startdatum bezwaartermijn: 22 jun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7479</text:span><text:line-break/><text:date style:data-style-name="dag" text:fixed="true" text:date-value="2019-06-26"/><text:line-break/><text:date style:data-style-name="jaar" text:fixed="true" text:date-value="2019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7479</text:span><text:date style:data-style-name="nicedate" text:fixed="true" text:date-value="2019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7479</text:span><text:date style:data-style-name="nicedate" text:fixed="true" text:date-value="2019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046.21 455817.47</meta:user-defined>
    <meta:user-defined meta:name="DC.title">Afgehandelde omgevingsvergunning, het bouwen van een dakterras aan de achterkant van een woning, Pieter Bothstraat 26 te Utrecht,  HZ_WABO-19-14281</meta:user-defined>
    <meta:user-defined meta:name="OVERHEID.PostcodeHuisnummer/OVERHEIDop.postcodeHuisnummer">3531GZ 26</meta:user-defined>
    <meta:user-defined meta:name="OVERHEIDop.straatnaam">Pieter Bothstraat</meta:user-defined>
    <meta:user-defined meta:name="OVERHEIDop.woonplaats">Utrecht</meta:user-defined>
    <meta:user-defined meta:name="DCTERMS.W3CDTF/DCTERMS.available">2019-06-26</meta:user-defined>
    <meta:user-defined meta:name="DCTERMS.W3CDTF/OVERHEIDop.jaargang">2019</meta:user-defined>
    <meta:user-defined meta:name="OVERHEIDop.externeBijlage">Aanvraagdocument publiceerbaar-A|exb-2019-30750</meta:user-defined>
    <meta:user-defined meta:name="OVERHEIDop.externeBijlage">Besluit omgevingsvergunning publiceerbaar|exb-2019-30751</meta:user-defined>
    <meta:user-defined meta:name="OVERHEIDop.publicationIssue">157479</meta:user-defined>
    <meta:user-defined meta:name="OVERHEIDop.GmbID/DC.identifier">gmb-2019-157479</meta:user-defined>
    <meta:user-defined meta:name="OVERHEIDop.versieInformatie"/>
  </office:meta>
</office:document-meta>
</file>