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nellemanstraat  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 </text:p>
            <text:p text:style-name="common-al">Snellemanstraat  47, 3035WK, een sleepover voor 7 dagen (aanvraagdatum  07-06-2019, dossiernummer OMV.19.06.00134)</text:p>
            <text:p text:style-name="last-al">Informatie aangevraagde vergunningen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53863</text:span><text:line-break/><text:date style:data-style-name="dag" text:fixed="true" text:date-value="2019-06-24"/><text:line-break/><text:date style:data-style-name="jaar" text:fixed="true" text:date-value="2019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3863</text:span><text:date style:data-style-name="nicedate" text:fixed="true" text:date-value="2019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3863</text:span><text:date style:data-style-name="nicedate" text:fixed="true" text:date-value="2019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2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2867 438673</meta:user-defined>
    <meta:user-defined meta:name="DC.title">Aangevraagde omgevingsvergunning Snellemanstraat  47</meta:user-defined>
    <meta:user-defined meta:name="OVERHEID.PostcodeHuisnummer/OVERHEIDop.postcodeHuisnummer">3035WK 47</meta:user-defined>
    <meta:user-defined meta:name="OVERHEIDop.straatnaam">Snellemanstraat</meta:user-defined>
    <meta:user-defined meta:name="OVERHEIDop.woonplaats">Rotterdam</meta:user-defined>
    <meta:user-defined meta:name="DCTERMS.W3CDTF/DCTERMS.available">2019-06-24</meta:user-defined>
    <meta:user-defined meta:name="DCTERMS.W3CDTF/OVERHEIDop.jaargang">2019</meta:user-defined>
    <meta:user-defined meta:name="OVERHEIDop.publicationIssue">153863</meta:user-defined>
    <meta:user-defined meta:name="OVERHEIDop.GmbID/DC.identifier">gmb-2019-153863</meta:user-defined>
    <meta:user-defined meta:name="OVERHEIDop.versieInformatie"/>
  </office:meta>
</office:document-meta>
</file>