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bedrijfsruimte naar twee woningen, 2e Daalsedijk 143 en 143A te Utrecht, HZ_WABO-19-016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e Daalsedijk 143 en 143A te Utrecht</text:span>
          </text:p>
            <text:p text:style-name="common-al">HZ_WABO-19-01641</text:p>
            <text:p text:style-name="common-al">Toelichting: het verbouwen van bedrijfsruimte naar twee woningen</text:p>
            <text:p text:style-name="common-al">Datum ontvangst aanvraag: 17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207</text:span><text:line-break/><text:date style:data-style-name="dag" text:fixed="true" text:date-value="2019-01-23"/><text:line-break/><text:date style:data-style-name="jaar" text:fixed="true" text:date-value="2019-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7</text:span><text:date style:data-style-name="nicedate" text:fixed="true" text:date-value="2019-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207</text:span><text:date style:data-style-name="nicedate" text:fixed="true" text:date-value="2019-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bouwen van bedrijfsruimte naar twee woningen, 2e Daalsedijk 143 en 143A te Utrecht, HZ_WABO-19-0164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3</meta:user-defined>
    <meta:user-defined meta:name="OVERHEIDop.publicationIssue">15207</meta:user-defined>
    <meta:user-defined meta:name="OVERHEIDop.GmbID/DC.identifier">gmb-2019-15207</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51EG 143</meta:user-defined>
    <meta:user-defined meta:name="OVERHEID.PostcodeHuisnummer/OVERHEIDop.postcodeHuisnummer">3551EG 143a</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938</meta:user-defined>
    <meta:user-defined meta:name="OVERHEID.EPSG28992/DC.spatial">135100.94 456988.94</meta:user-defined>
    <meta:user-defined meta:name="OVERHEID.EPSG28992/DC.spatial">135099.86 456990.02</meta:user-defined>
    <meta:user-defined meta:name="OVERHEIDop.versieInformatie"/>
  </office:meta>
</office:document-meta>
</file>