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realiseren van een horecaterras, Damstraat 45 te Utrecht, HZ_WABO-19-1962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mstraat 45 te Utrecht</text:span>
          </text:p>
            <text:p text:style-name="common-al">HZ_WABO-19-19629</text:p>
            <text:p text:style-name="common-al">Toelichting: realiseren van een horecaterras</text:p>
            <text:p text:style-name="common-al">Datum ontvangst aanvraag: 16 jun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2040</text:span><text:line-break/><text:date style:data-style-name="dag" text:fixed="true" text:date-value="2019-06-20"/><text:line-break/><text:date style:data-style-name="jaar" text:fixed="true" text:date-value="2019-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2040</text:span><text:date style:data-style-name="nicedate" text:fixed="true" text:date-value="2019-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2040</text:span><text:date style:data-style-name="nicedate" text:fixed="true" text:date-value="2019-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2/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555.8 456065.61</meta:user-defined>
    <meta:user-defined meta:name="DC.title">Aanvraag omgevingsvergunning, realiseren van een horecaterras, Damstraat 45 te Utrecht, HZ_WABO-19-19629</meta:user-defined>
    <meta:user-defined meta:name="OVERHEID.PostcodeHuisnummer/OVERHEIDop.postcodeHuisnummer">3531BS 45</meta:user-defined>
    <meta:user-defined meta:name="OVERHEIDop.straatnaam">Damstraat</meta:user-defined>
    <meta:user-defined meta:name="OVERHEIDop.woonplaats">Utrecht</meta:user-defined>
    <meta:user-defined meta:name="DCTERMS.W3CDTF/DCTERMS.available">2019-06-20</meta:user-defined>
    <meta:user-defined meta:name="DCTERMS.W3CDTF/OVERHEIDop.jaargang">2019</meta:user-defined>
    <meta:user-defined meta:name="OVERHEIDop.externeBijlage">Aanvraagdocument publiceerbaar-A|exb-2019-29606</meta:user-defined>
    <meta:user-defined meta:name="OVERHEIDop.publicationIssue">152040</meta:user-defined>
    <meta:user-defined meta:name="OVERHEIDop.GmbID/DC.identifier">gmb-2019-152040</meta:user-defined>
    <meta:user-defined meta:name="OVERHEIDop.versieInformatie"/>
  </office:meta>
</office:document-meta>
</file>