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aanbrengen van reclame, Damstraat 50 te Utrecht, HZ_WABO-19-0136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amstraat 50 te Utrecht</text:span>
          </text:p>
            <text:p text:style-name="common-al">HZ_WABO-19-01369</text:p>
            <text:p text:style-name="common-al">Toelichting: het aanbrengen van reclame</text:p>
            <text:p text:style-name="common-al">Datum ontvangst aanvraag: 16 jan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202</text:span><text:line-break/><text:date style:data-style-name="dag" text:fixed="true" text:date-value="2019-01-23"/><text:line-break/><text:date style:data-style-name="jaar" text:fixed="true" text:date-value="2019-0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5202</text:span><text:date style:data-style-name="nicedate" text:fixed="true" text:date-value="2019-0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5202</text:span><text:date style:data-style-name="nicedate" text:fixed="true" text:date-value="2019-01-2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aanbrengen van reclame, Damstraat 50 te Utrecht, HZ_WABO-19-01369</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1-23</meta:user-defined>
    <meta:user-defined meta:name="OVERHEIDop.publicationIssue">15202</meta:user-defined>
    <meta:user-defined meta:name="OVERHEIDop.GmbID/DC.identifier">gmb-2019-15202</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BW 52a</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EPSG28992/DC.spatial">135544.5 456016.8</meta:user-defined>
    <meta:user-defined meta:name="OVERHEIDop.versieInformatie"/>
  </office:meta>
</office:document-meta>
</file>