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tijdelijk afwijken van het bestemmingsplan voor een ééndaags festival (in het Zand 2019), Kanaalweg 199 te Utrecht,  HZ_WABO-18-396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weg 199 te Utrecht</text:p>
            <text:p text:style-name="common-al">HZ_WABO-18-39661</text:p>
            <text:p text:style-name="common-al">Toelichting: het tijdelijk afwijken van het bestemmingsplan voor een ééndaags festival (in het Zand 2019)</text:p>
            <text:p text:style-name="common-al">Datum besluit: 17 januari 2019</text:p>
            <text:p text:style-name="common-al">Startdatum bezwaartermijn: 19 jan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130</text:span><text:line-break/><text:date style:data-style-name="dag" text:fixed="true" text:date-value="2019-01-22"/><text:line-break/><text:date style:data-style-name="jaar" text:fixed="true" text:date-value="2019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130</text:span><text:date style:data-style-name="nicedate" text:fixed="true" text:date-value="2019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130</text:span><text:date style:data-style-name="nicedate" text:fixed="true" text:date-value="2019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tijdelijk afwijken van het bestemmingsplan voor een ééndaags festival (in het Zand 2019), Kanaalweg 199 te Utrecht,  HZ_WABO-18-3966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22</meta:user-defined>
    <meta:user-defined meta:name="OVERHEIDop.publicationIssue">15130</meta:user-defined>
    <meta:user-defined meta:name="OVERHEIDop.GmbID/DC.identifier">gmb-2019-15130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HL 199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3866.06 456343.51</meta:user-defined>
    <meta:user-defined meta:name="OVERHEIDop.versieInformatie"/>
  </office:meta>
</office:document-meta>
</file>