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intern wijzigen van de draagconstructie, Franz Schubertstraat 23 te Utrecht,  HZ_WABO-19-154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z Schubertstraat 23 te Utrecht</text:p>
            <text:p text:style-name="common-al">HZ_WABO-19-15477</text:p>
            <text:p text:style-name="common-al">Toelichting: het intern wijzigen van de draagconstructie</text:p>
            <text:p text:style-name="common-al">Datum besluit: 13 juni 2019</text:p>
            <text:p text:style-name="common-al">Startdatum bezwaartermijn: 19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180</text:span><text:line-break/><text:date style:data-style-name="dag" text:fixed="true" text:date-value="2019-06-20"/><text:line-break/><text:date style:data-style-name="jaar" text:fixed="true" text:date-value="2019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180</text:span><text:date style:data-style-name="nicedate" text:fixed="true" text:date-value="2019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180</text:span><text:date style:data-style-name="nicedate" text:fixed="true" text:date-value="2019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491.82 455258.74</meta:user-defined>
    <meta:user-defined meta:name="DC.title">Afgehandelde omgevingsvergunning, het intern wijzigen van de draagconstructie, Franz Schubertstraat 23 te Utrecht,  HZ_WABO-19-15477</meta:user-defined>
    <meta:user-defined meta:name="OVERHEID.PostcodeHuisnummer/OVERHEIDop.postcodeHuisnummer">3533GS 23</meta:user-defined>
    <meta:user-defined meta:name="OVERHEIDop.straatnaam">Franz Schubertstraat</meta:user-defined>
    <meta:user-defined meta:name="OVERHEIDop.woonplaats">Utrecht</meta:user-defined>
    <meta:user-defined meta:name="DCTERMS.W3CDTF/DCTERMS.available">2019-06-20</meta:user-defined>
    <meta:user-defined meta:name="DCTERMS.W3CDTF/OVERHEIDop.jaargang">2019</meta:user-defined>
    <meta:user-defined meta:name="OVERHEIDop.externeBijlage">Aanvraagdocument  publiceerbaar-A|exb-2019-29461</meta:user-defined>
    <meta:user-defined meta:name="OVERHEIDop.externeBijlage">Besluit omgevingsvergunning publiceerbaar|exb-2019-29462</meta:user-defined>
    <meta:user-defined meta:name="OVERHEIDop.publicationIssue">151180</meta:user-defined>
    <meta:user-defined meta:name="OVERHEIDop.GmbID/DC.identifier">gmb-2019-151180</meta:user-defined>
    <meta:user-defined meta:name="OVERHEIDop.versieInformatie"/>
  </office:meta>
</office:document-meta>
</file>