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kozijn in de voorgevel en het maken van een lichtstraat op de achteraanbouw , Urlusstraat 24 te Utrecht, HZ_WABO-19-013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Urlusstraat 24 te Utrecht</text:span>
          </text:p>
            <text:p text:style-name="common-al">HZ_WABO-19-01351</text:p>
            <text:p text:style-name="common-al">Toelichting: het wijzigen van een kozijn in de voorgevel en het maken van een lichtstraat op de achteraanbouw</text:p>
            <text:p text:style-name="common-al">Datum ontvangst aanvraag: 16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34</text:span><text:line-break/><text:date style:data-style-name="dag" text:fixed="true" text:date-value="2019-01-22"/><text:line-break/><text:date style:data-style-name="jaar" text:fixed="true" text:date-value="2019-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834</text:span><text:date style:data-style-name="nicedate" text:fixed="true" text:date-value="2019-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834</text:span><text:date style:data-style-name="nicedate" text:fixed="true" text:date-value="2019-0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een kozijn in de voorgevel en het maken van een lichtstraat op de achteraanbouw , Urlusstraat 24 te Utrecht, HZ_WABO-19-0135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2</meta:user-defined>
    <meta:user-defined meta:name="OVERHEIDop.publicationIssue">14834</meta:user-defined>
    <meta:user-defined meta:name="OVERHEIDop.GmbID/DC.identifier">gmb-2019-1483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SN 2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2897</meta:user-defined>
    <meta:user-defined meta:name="OVERHEID.EPSG28992/DC.spatial">134040.16 455328.29</meta:user-defined>
    <meta:user-defined meta:name="OVERHEIDop.versieInformatie"/>
  </office:meta>
</office:document-meta>
</file>