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bouwen van een kinderdagverblijf  en het verbouwen van een verdieping voor kamerverhuur tot drie appartementen, Potgieterstraat 37 te Utrecht, HZ_WABO-19-189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otgieterstraat 37 te Utrecht</text:span>
          </text:p>
            <text:p text:style-name="common-al">HZ_WABO-19-18976</text:p>
            <text:p text:style-name="common-al">Toelichting: het verbouwen van een kinderdagverblijf  en het verbouwen van een verdieping voor kamerverhuur tot drie appartementen</text:p>
            <text:p text:style-name="common-al">Datum ontvangst aanvraag: 7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5907</text:span><text:line-break/><text:date style:data-style-name="dag" text:fixed="true" text:date-value="2019-06-14"/><text:line-break/><text:date style:data-style-name="jaar" text:fixed="true" text:date-value="2019-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5907</text:span><text:date style:data-style-name="nicedate" text:fixed="true" text:date-value="2019-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5907</text:span><text:date style:data-style-name="nicedate" text:fixed="true" text:date-value="2019-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1/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99.87 456229.62</meta:user-defined>
    <meta:user-defined meta:name="DC.title">Aanvraag omgevingsvergunning, het verbouwen van een kinderdagverblijf  en het verbouwen van een verdieping voor kamerverhuur tot drie appartementen, Potgieterstraat 37 te Utrecht, HZ_WABO-19-18976</meta:user-defined>
    <meta:user-defined meta:name="OVERHEID.PostcodeHuisnummer/OVERHEIDop.postcodeHuisnummer">3532VP 37</meta:user-defined>
    <meta:user-defined meta:name="OVERHEIDop.straatnaam">Potgieterstraat</meta:user-defined>
    <meta:user-defined meta:name="OVERHEIDop.woonplaats">Utrecht</meta:user-defined>
    <meta:user-defined meta:name="DCTERMS.W3CDTF/DCTERMS.available">2019-06-14</meta:user-defined>
    <meta:user-defined meta:name="DCTERMS.W3CDTF/OVERHEIDop.jaargang">2019</meta:user-defined>
    <meta:user-defined meta:name="OVERHEIDop.externeBijlage">Aanvraagdocument publiceerbaar-A|exb-2019-28631</meta:user-defined>
    <meta:user-defined meta:name="OVERHEIDop.publicationIssue">145907</meta:user-defined>
    <meta:user-defined meta:name="OVERHEIDop.GmbID/DC.identifier">gmb-2019-145907</meta:user-defined>
    <meta:user-defined meta:name="OVERHEIDop.versieInformatie"/>
  </office:meta>
</office:document-meta>
</file>