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openbare hoorzitting commissie bezwaarschriften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17 juni 2019</text:span> </text:p>
            <text:p text:style-name="al">locatie: gemeentehuis Heerenveen</text:p>
          </text:section>
        </text:section>
        <text:section text:name="regeling-sluiting_id1-3-2-3" text:style-name="regeling-sluiting">
          <text:section text:name="ondertekening_id1-3-2-3-1">
            <text:p>18.45 uur hoorzitting over het bezwaarschrift inzake het opleggen van een last onder dwangsom voor het overtreden van de Algemene Plaatselijke Verordening</text:p>
            <text:p><text:span text:style-name="deze">19.10 uur hoorzitting over het verlenen van een omgevingsvergunning voor het vergroten van een bedrijfspand op de locatie Mercurius 12 te Heerenveen</text:span></text:p>
            <text:p><text:span text:style-name="ondertekening_naam"><text:span text:style-name="voornaam">19.35 uur hoorzitting over het verlenen van een omgevingsvergunning voor het veranderen van een bedrijfspand (begane grond) op de locatie Leeuwarderstraatweg 121A te Heerenveen</text:span><text:span text:style-name="achternaam"/></text:span></text:p>
            <text:p><text:span text:style-name="functie"/></text:p>
          </text:section>
          <text:section text:name="ondertekening_id1-3-2-3-2">
            <text:p><text:span text:style-name="functie"/></text:p>
          </text:section>
          <text:section text:name="gegeven_id1-3-2-3-3" text:style-name="gegeven">
            <text:p text:style-name="dagtekening">
            <text:span text:style-name="plaats"> Deze agenda is onder voorbehoud. De tijden en het plaatsvinden van de hoorzitting kan later wijzigen. Als u meer wilt weten, kunt u contact opnemen met het secretariaat van de commissie bezwaarschriften (tel. 14 0513)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3636</text:span><text:line-break/><text:date style:data-style-name="dag" text:fixed="true" text:date-value="2019-06-12"/><text:line-break/><text:date style:data-style-name="jaar" text:fixed="true" text:date-value="2019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43636</text:span><text:date style:data-style-name="nicedate" text:fixed="true" text:date-value="2019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43636</text:span><text:date style:data-style-name="nicedate" text:fixed="true" text:date-value="2019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CB/1.2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Bestuur | Organisatie en beleid</meta:user-defined>
    <meta:user-defined meta:name="DCTERMS.abstract">agenda openbare hoorzitting commissie bezwaarschriften gemeente Heerenveen</meta:user-defined>
    <dc:language>nl</dc:language>
    <meta:user-defined meta:name="OVERHEID.Gemeente/DC.spatial">Heerenveen</meta:user-defined>
    <meta:user-defined meta:name="DC.title">Agenda openbare hoorzitting commissie bezwaarschriften gemeente Heerenveen</meta:user-defined>
    <meta:user-defined meta:name="DCTERMS.W3CDTF/DCTERMS.available">2019-06-12</meta:user-defined>
    <meta:user-defined meta:name="DCTERMS.W3CDTF/OVERHEIDop.jaargang">2019</meta:user-defined>
    <meta:user-defined meta:name="OVERHEIDop.publicationIssue">143636</meta:user-defined>
    <meta:user-defined meta:name="OVERHEIDop.GmbID/DC.identifier">gmb-2019-143636</meta:user-defined>
    <meta:user-defined meta:name="OVERHEIDop.versieInformatie"/>
  </office:meta>
</office:document-meta>
</file>