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en het wijzigen van een dakkapel aan de achterkant, Molièrelaan 20 te Utrecht,  HZ_WABO-19-166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olièrelaan 20 te Utrecht</text:p>
            <text:p text:style-name="common-al">HZ_WABO-19-16643</text:p>
            <text:p text:style-name="common-al">Toelichting: het bouwen van een dakkapel aan de voorkant en het wijzigen van een dakkapel aan de achterkant</text:p>
            <text:p text:style-name="common-al">Datum besluit: 3 juni 2019</text:p>
            <text:p text:style-name="common-al">Startdatum bezwaartermijn: 5 jun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9875</text:span><text:line-break/><text:date style:data-style-name="dag" text:fixed="true" text:date-value="2019-06-06"/><text:line-break/><text:date style:data-style-name="jaar" text:fixed="true" text:date-value="2019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9875</text:span><text:date style:data-style-name="nicedate" text:fixed="true" text:date-value="2019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9875</text:span><text:date style:data-style-name="nicedate" text:fixed="true" text:date-value="2019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1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315.87 455882.84</meta:user-defined>
    <meta:user-defined meta:name="DC.title">Afgehandelde omgevingsvergunning, het bouwen van een dakkapel aan de voorkant en het wijzigen van een dakkapel aan de achterkant, Molièrelaan 20 te Utrecht,  HZ_WABO-19-16643</meta:user-defined>
    <meta:user-defined meta:name="OVERHEID.PostcodeHuisnummer/OVERHEIDop.postcodeHuisnummer">3533VH 20</meta:user-defined>
    <meta:user-defined meta:name="OVERHEIDop.straatnaam">Molièrelaan</meta:user-defined>
    <meta:user-defined meta:name="OVERHEIDop.woonplaats">Utrecht</meta:user-defined>
    <meta:user-defined meta:name="DCTERMS.W3CDTF/DCTERMS.available">2019-06-06</meta:user-defined>
    <meta:user-defined meta:name="DCTERMS.W3CDTF/OVERHEIDop.jaargang">2019</meta:user-defined>
    <meta:user-defined meta:name="OVERHEIDop.externeBijlage">Publiceerbaar-A|exb-2019-27651</meta:user-defined>
    <meta:user-defined meta:name="OVERHEIDop.externeBijlage">Besluit omgevingsvergunning publiceerbaar|exb-2019-27652</meta:user-defined>
    <meta:user-defined meta:name="OVERHEIDop.publicationIssue">139875</meta:user-defined>
    <meta:user-defined meta:name="OVERHEIDop.GmbID/DC.identifier">gmb-2019-139875</meta:user-defined>
    <meta:user-defined meta:name="OVERHEIDop.versieInformatie"/>
  </office:meta>
</office:document-meta>
</file>