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koelinstallaties (condensoren) op het dak van een winkel, Damstraat 58 te Utrecht,  HZ_WABO-19-098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mstraat 58 te Utrecht</text:p>
            <text:p text:style-name="common-al">HZ_WABO-19-09842</text:p>
            <text:p text:style-name="common-al">Toelichting: het bouwen van koelinstallaties (condensoren) op het dak van een winke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9748</text:span><text:line-break/><text:date style:data-style-name="dag" text:fixed="true" text:date-value="2019-06-06"/><text:line-break/><text:date style:data-style-name="jaar" text:fixed="true" text:date-value="2019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9748</text:span><text:date style:data-style-name="nicedate" text:fixed="true" text:date-value="2019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9748</text:span><text:date style:data-style-name="nicedate" text:fixed="true" text:date-value="2019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1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540.42 456032.27</meta:user-defined>
    <meta:user-defined meta:name="DC.title">Verlenging beslistermijn omgevingsvergunning, het bouwen van koelinstallaties (condensoren) op het dak van een winkel, Damstraat 58 te Utrecht,  HZ_WABO-19-09842</meta:user-defined>
    <meta:user-defined meta:name="OVERHEID.PostcodeHuisnummer/OVERHEIDop.postcodeHuisnummer">3531BW 58</meta:user-defined>
    <meta:user-defined meta:name="OVERHEIDop.straatnaam">Damstraat</meta:user-defined>
    <meta:user-defined meta:name="OVERHEIDop.woonplaats">Utrecht</meta:user-defined>
    <meta:user-defined meta:name="DCTERMS.W3CDTF/DCTERMS.available">2019-06-06</meta:user-defined>
    <meta:user-defined meta:name="DCTERMS.W3CDTF/OVERHEIDop.jaargang">2019</meta:user-defined>
    <meta:user-defined meta:name="OVERHEIDop.publicationIssue">139748</meta:user-defined>
    <meta:user-defined meta:name="OVERHEIDop.GmbID/DC.identifier">gmb-2019-139748</meta:user-defined>
    <meta:user-defined meta:name="OVERHEIDop.versieInformatie"/>
  </office:meta>
</office:document-meta>
</file>