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samenvoegen van twee woningen, De Wetstraat 4 en 4 BS te Utrecht, HZ_WABO-19-1823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Wetstraat 4 en 4 BS te Utrecht</text:span>
          </text:p>
            <text:p text:style-name="common-al">HZ_WABO-19-18236</text:p>
            <text:p text:style-name="common-al">Toelichting: het samenvoegen van twee woningen</text:p>
            <text:p text:style-name="common-al">Datum ontvangst aanvraag: 1 jun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38393</text:span><text:line-break/><text:date style:data-style-name="dag" text:fixed="true" text:date-value="2019-06-05"/><text:line-break/><text:date style:data-style-name="jaar" text:fixed="true" text:date-value="2019-06-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38393</text:span><text:date style:data-style-name="nicedate" text:fixed="true" text:date-value="2019-06-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38393</text:span><text:date style:data-style-name="nicedate" text:fixed="true" text:date-value="2019-06-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anvraag-3Pas-ZM/1.0/xml/MC-DRP-BeschikkingAanvraag-3Pas-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op.referentienummer">Aangemaakt met Squit 20/20 Publiceren</meta:user-defined>
    <meta:user-defined meta:name="OVERHEID.TaxonomieBeleidsagenda/OVERHEID.category">Ruimte en infrastructuur | Organisatie en beleid</meta:user-defined>
    <dc:language>nl</dc:language>
    <meta:user-defined meta:name="OVERHEID.EPSG28992/DC.spatial">135176.92 455397.37</meta:user-defined>
    <meta:user-defined meta:name="DC.title">Aanvraag omgevingsvergunning, het samenvoegen van twee woningen, De Wetstraat 4 en 4 BS te Utrecht, HZ_WABO-19-18236</meta:user-defined>
    <meta:user-defined meta:name="OVERHEID.PostcodeHuisnummer/OVERHEIDop.postcodeHuisnummer">3531AT 4 bs</meta:user-defined>
    <meta:user-defined meta:name="OVERHEIDop.straatnaam">De Wetstraat</meta:user-defined>
    <meta:user-defined meta:name="OVERHEIDop.woonplaats">Utrecht</meta:user-defined>
    <meta:user-defined meta:name="DCTERMS.W3CDTF/DCTERMS.available">2019-06-05</meta:user-defined>
    <meta:user-defined meta:name="DCTERMS.W3CDTF/OVERHEIDop.jaargang">2019</meta:user-defined>
    <meta:user-defined meta:name="OVERHEIDop.externeBijlage">Publiceerbaar-A|exb-2019-27317</meta:user-defined>
    <meta:user-defined meta:name="OVERHEIDop.publicationIssue">138393</meta:user-defined>
    <meta:user-defined meta:name="OVERHEIDop.GmbID/DC.identifier">gmb-2019-138393</meta:user-defined>
    <meta:user-defined meta:name="OVERHEIDop.versieInformatie"/>
  </office:meta>
</office:document-meta>
</file>