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kleur van de luiken, Leidseweg 91 te Utrecht, HZ_WABO-19-180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idseweg 91 te Utrecht</text:span>
          </text:p>
            <text:p text:style-name="common-al">HZ_WABO-19-18098</text:p>
            <text:p text:style-name="common-al">Toelichting: het wijzigen van de kleur van de luiken</text:p>
            <text:p text:style-name="common-al">Datum ontvangst aanvraag: 30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8335</text:span><text:line-break/><text:date style:data-style-name="dag" text:fixed="true" text:date-value="2019-06-05"/><text:line-break/><text:date style:data-style-name="jaar" text:fixed="true" text:date-value="2019-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335</text:span><text:date style:data-style-name="nicedate" text:fixed="true" text:date-value="2019-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8335</text:span><text:date style:data-style-name="nicedate" text:fixed="true" text:date-value="2019-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40.56 455403.39</meta:user-defined>
    <meta:user-defined meta:name="DC.title">Aanvraag omgevingsvergunning, het wijzigen van de kleur van de luiken, Leidseweg 91 te Utrecht, HZ_WABO-19-18098</meta:user-defined>
    <meta:user-defined meta:name="OVERHEID.PostcodeHuisnummer/OVERHEIDop.postcodeHuisnummer">3533HA 91</meta:user-defined>
    <meta:user-defined meta:name="OVERHEIDop.straatnaam">Leidseweg</meta:user-defined>
    <meta:user-defined meta:name="OVERHEIDop.woonplaats">Utrecht</meta:user-defined>
    <meta:user-defined meta:name="DCTERMS.W3CDTF/DCTERMS.available">2019-06-05</meta:user-defined>
    <meta:user-defined meta:name="DCTERMS.W3CDTF/OVERHEIDop.jaargang">2019</meta:user-defined>
    <meta:user-defined meta:name="OVERHEIDop.externeBijlage">publiceerbaar-A|exb-2019-27307</meta:user-defined>
    <meta:user-defined meta:name="OVERHEIDop.publicationIssue">138335</meta:user-defined>
    <meta:user-defined meta:name="OVERHEIDop.GmbID/DC.identifier">gmb-2019-138335</meta:user-defined>
    <meta:user-defined meta:name="OVERHEIDop.versieInformatie"/>
  </office:meta>
</office:document-meta>
</file>