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Afgehandelde archeologievergunning, Tweede Daalsedijk 14a,   HZ_ARCHVER-19-131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weede Daalsedijk 14a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ARCHVER-19-1314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rontwikkeling Tweede Daalsedijk project Wisselspoo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besluit: 15-05-201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zenddatum/bekendmaking besluit: 27-5-2019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. Een bezwaarschrift moet   binnen 6 weken ingediend worden. Deze termijn gaat in op de dag na de   bekendmaking van het besluit aan de aanvrager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nline bezwaar maken via www.utrecht.nl/bezwaar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chriftelijk bezwaar maken per brief, dan kunt u uw   bezwaarschrift sturen naar het College van burgemeester en wethouders,   afdeling Juridische Zaken, Postbus 16200, 3500 CE  Utrecht. In het bezwaarschrift staat in elk  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lt u deze aanvraag met de stukken die daarbij horen inzien?   Dat kan als volgt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, telefoonnummer en welke   informatie u wilt ontvangen. Wij e-mailen u dan de voor u beschikbare  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6910</text:span><text:line-break/><text:date style:data-style-name="dag" text:fixed="true" text:date-value="2019-06-04"/><text:line-break/><text:date style:data-style-name="jaar" text:fixed="true" text:date-value="2019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6910</text:span><text:date style:data-style-name="nicedate" text:fixed="true" text:date-value="2019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6910</text:span><text:date style:data-style-name="nicedate" text:fixed="true" text:date-value="2019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0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dc:language>nl</dc:language>
    <meta:user-defined meta:name="OVERHEID.EPSG28992/DC.spatial">135077 457011</meta:user-defined>
    <meta:user-defined meta:name="DC.title">Afgehandelde archeologievergunning, Tweede Daalsedijk 14a,   HZ_ARCHVER-19-13143</meta:user-defined>
    <meta:user-defined meta:name="OVERHEID.PostcodeHuisnummer/OVERHEIDop.postcodeHuisnummer">3551EJ 14a</meta:user-defined>
    <meta:user-defined meta:name="OVERHEIDop.straatnaam">2e Daalsedijk</meta:user-defined>
    <meta:user-defined meta:name="OVERHEIDop.woonplaats">Utrecht</meta:user-defined>
    <meta:user-defined meta:name="DCTERMS.W3CDTF/DCTERMS.available">2019-06-04</meta:user-defined>
    <meta:user-defined meta:name="DCTERMS.W3CDTF/OVERHEIDop.jaargang">2019</meta:user-defined>
    <meta:user-defined meta:name="OVERHEIDop.publicationIssue">136910</meta:user-defined>
    <meta:user-defined meta:name="OVERHEIDop.GmbID/DC.identifier">gmb-2019-136910</meta:user-defined>
    <meta:user-defined meta:name="OVERHEIDop.versieInformatie"/>
  </office:meta>
</office:document-meta>
</file>