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basisschool en kinderdagverblijf (3 jaar), Leeuwesteyn veld 8b Leidsche Rijn te Utrecht,  HZ_WABO-19-05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euwesteyn veld 8b Leidsche Rijn te Utrecht</text:p>
            <text:p text:style-name="common-al">HZ_WABO-19-05518</text:p>
            <text:p text:style-name="common-al">Toelichting: het bouwen van een tijdelijke basisschool en kinderdagverblijf (3 jaar)</text:p>
            <text:p text:style-name="common-al">Datum besluit: 27 mei 2019</text:p>
            <text:p text:style-name="common-al">Startdatum bezwaartermijn: 1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6885</text:span><text:line-break/><text:date style:data-style-name="dag" text:fixed="true" text:date-value="2019-06-04"/><text:line-break/><text:date style:data-style-name="jaar" text:fixed="true" text:date-value="2019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885</text:span><text:date style:data-style-name="nicedate" text:fixed="true" text:date-value="2019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6885</text:span><text:date style:data-style-name="nicedate" text:fixed="true" text:date-value="2019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3721.72 455821.68</meta:user-defined>
    <meta:user-defined meta:name="DC.title">Afgehandelde omgevingsvergunning, het bouwen van een tijdelijke basisschool en kinderdagverblijf (3 jaar), Leeuwesteyn veld 8b Leidsche Rijn te Utrecht,  HZ_WABO-19-05518</meta:user-defined>
    <meta:user-defined meta:name="OVERHEID.PostcodeHuisnummer/OVERHEIDop.postcodeHuisnummer">3541</meta:user-defined>
    <meta:user-defined meta:name="OVERHEIDop.straatnaam">Rijksdaalderplantsoen</meta:user-defined>
    <meta:user-defined meta:name="OVERHEIDop.woonplaats">Utrecht</meta:user-defined>
    <meta:user-defined meta:name="DCTERMS.W3CDTF/DCTERMS.available">2019-06-04</meta:user-defined>
    <meta:user-defined meta:name="DCTERMS.W3CDTF/OVERHEIDop.jaargang">2019</meta:user-defined>
    <meta:user-defined meta:name="OVERHEIDop.publicationIssue">136885</meta:user-defined>
    <meta:user-defined meta:name="OVERHEIDop.GmbID/DC.identifier">gmb-2019-136885</meta:user-defined>
    <meta:user-defined meta:name="OVERHEIDop.versieInformatie"/>
  </office:meta>
</office:document-meta>
</file>