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randveilig gebruiken van een tijdelijke school en kinderdagverblijf, Leeuwesteyn veld 8b te Utrecht, HZ_WABO-19-05507</text:p>
      <text:section text:name="zakelijke-mededeling_id1-3-2" text:style-name="zakelijke-mededeling">
        <text:section text:name="zakelijke-mededeling-tekst_id1-3-2-1" text:style-name="zakelijke-mededeling-tekst">
          <text:section text:name="tekst_id1-3-2-1-1" text:style-name="tekst">
            <text:p text:style-name="common-al">Leeuwesteyn veld 8b te Utrecht</text:p>
            <text:p text:style-name="common-al">HZ_WABO-19-05507</text:p>
            <text:p text:style-name="common-al">Toelichting: het brandveilig gebruiken van een tijdelijke school en kinderdagverblijf</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4615</text:span><text:line-break/><text:date style:data-style-name="dag" text:fixed="true" text:date-value="2019-05-31"/><text:line-break/><text:date style:data-style-name="jaar" text:fixed="true" text:date-value="2019-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4615</text:span><text:date style:data-style-name="nicedate" text:fixed="true" text:date-value="2019-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4615</text:span><text:date style:data-style-name="nicedate" text:fixed="true" text:date-value="2019-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3Pas-ZM/1.0/xml/MC-DRP-BeschikkingAfhandelin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3723.15 455716.23</meta:user-defined>
    <meta:user-defined meta:name="DC.title">Ontwerpbesluit omgevingsvergunning, het brandveilig gebruiken van een tijdelijke school en kinderdagverblijf, Leeuwesteyn veld 8b te Utrecht, HZ_WABO-19-05507</meta:user-defined>
    <meta:user-defined meta:name="OVERHEID.PostcodeHuisnummer/OVERHEIDop.postcodeHuisnummer">3541HC 9</meta:user-defined>
    <meta:user-defined meta:name="OVERHEIDop.straatnaam">Dukatonplantsoen</meta:user-defined>
    <meta:user-defined meta:name="OVERHEIDop.woonplaats">Utrecht</meta:user-defined>
    <meta:user-defined meta:name="DCTERMS.W3CDTF/DCTERMS.available">2019-05-31</meta:user-defined>
    <meta:user-defined meta:name="DCTERMS.W3CDTF/OVERHEIDop.jaargang">2019</meta:user-defined>
    <meta:user-defined meta:name="OVERHEIDop.publicationIssue">134615</meta:user-defined>
    <meta:user-defined meta:name="OVERHEIDop.GmbID/DC.identifier">gmb-2019-134615</meta:user-defined>
    <meta:user-defined meta:name="OVERHEIDop.versieInformatie"/>
  </office:meta>
</office:document-meta>
</file>