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ijfheerenlanden - Meer wilde bijen in Vijfheerenlanden. Helpt u mee</text:p>
      <text:section text:name="zakelijke-mededeling_id1-3-2" text:style-name="zakelijke-mededeling">
        <text:section text:name="zakelijke-mededeling-tekst_id1-3-2-1" text:style-name="zakelijke-mededeling-tekst">
          <text:section text:name="tekst_id1-3-2-1-1" text:style-name="tekst">
            <text:p text:style-name="common-al">Het gaat dit jaar iets beter met de Nederlandse wilde bijen. Maar onze zoemende vriendjes hebben het nog steeds moeilijk. En dat is niet goed voor de biodiversiteit. Gelukkig kunt u ze een handje helpen. </text:p>
            <text:p text:style-name="tussenkopcur">Hoe?</text:p>
            <text:p text:style-name="common-al">Bouw uw eigen bijenhotel en stuur <text:span text:style-name="nadrukvet">vóór 15 juni</text:span> een foto hiervan met uw naam, woonplaats en telefoonnummer naar <text:a xlink:href="mailto:info@vijfheerenlanden.nl" xlink:type="simple">info@vijfheerenlanden.nl</text:a>. De maker van het leukste bijenhotel krijgt een etentje voor vier personen bij een pannenkoekenrestaurant.</text:p>
            <text:p text:style-name="tussenkopcur">Waarom? </text:p>
            <text:p text:style-name="common-al">Bijen en andere insecten zijn belangrijk voor de bestuiving van planten en landbouwgewassen. We hebben ze dus nodig. Maar de wilde bijen hebben op hun buurt voedsel nodig en een plek om te nestelen. U kunt ze helpen door meer bloemen te planten in uw tuin. Of door een bijenhotel te maken. Een leuke activiteit voor u en uw kind. </text:p>
            <text:p text:style-name="tussenkopcur">Inspiratie </text:p>
            <text:p text:style-name="last-al">IVN biedt tips voor het maken van een bijenhotel. Kijk op <text:a xlink:href="https://www.ivn.nl/bijen/maak-je-eigen-bijenhotel" xlink:type="simple">de website ivn.nl</text:a>. Voor een stappenplan kunt u terecht op <text:a xlink:href="https://www.nederlandzoemt.nl/wp-content/uploads/2018/04/Module-2_B-B-voor-wilde-bijen.pdf" xlink:type="simple">de website nederlandzoemt.nl</text:a> en zie pagina 12 en 13.</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3166</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66</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66</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0/xml/MC-DRP-OverigeInformatie-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OVERHEID.category">Natuur en milieu | Organisatie en beleid</meta:user-defined>
    <dc:language>nl</dc:language>
    <meta:user-defined meta:name="OVERHEID.Gemeente/DC.spatial">Vijfheerenlanden</meta:user-defined>
    <meta:user-defined meta:name="OVERHEID.Provincie/DC.spatial">Utrecht</meta:user-defined>
    <meta:user-defined meta:name="DC.title">Gemeente Vijfheerenlanden - Meer wilde bijen in Vijfheerenlanden. Helpt u mee</meta:user-defined>
    <meta:user-defined meta:name="DCTERMS.W3CDTF/DCTERMS.available">2019-05-29</meta:user-defined>
    <meta:user-defined meta:name="DCTERMS.W3CDTF/OVERHEIDop.jaargang">2019</meta:user-defined>
    <meta:user-defined meta:name="OVERHEIDop.publicationIssue">133166</meta:user-defined>
    <meta:user-defined meta:name="OVERHEIDop.GmbID/DC.identifier">gmb-2019-133166</meta:user-defined>
    <meta:user-defined meta:name="OVERHEIDop.versieInformatie"/>
  </office:meta>
</office:document-meta>
</file>