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Vijfheerenlanden - Maandag 3 juni landelijk controlebericht NL-Alert </text:p>
      <text:section text:name="zakelijke-mededeling_id1-3-2" text:style-name="zakelijke-mededeling">
        <text:section text:name="zakelijke-mededeling-tekst_id1-3-2-1" text:style-name="zakelijke-mededeling-tekst">
          <text:section text:name="tekst_id1-3-2-1-1" text:style-name="tekst">
            <text:p text:style-name="common-al">Maandag 3 juni om 12.00 uur zendt de overheid een NL-Alert controlebericht uit in heel Nederland. Om zoveel mogelijk mensen te alarmeren en informeren bij een ramp in de omgeving, zet NL-Alert nieuwe kanalen in. Zo is NL-Alert vanaf 3 juni ook te zien op veel digitale reclamezuilen in de regio Utrecht in bijvoorbeeld winkelcentra en op stations. Het is voor het eerst dat het controlebericht op digitale reclamezuilen wordt getoond.</text:p>
            <text:p text:style-name="common-al"/>
            <text:p text:style-name="common-al">Bij een ramp bij jou in de buurt, kan de overheid je via NL-Alert alarmeren en informeren. Op je mobiel, maar ook op veel digitale reclamezuilen en vertrekborden bij haltes van bus, tram en metro zie je wat er aan de hand is en wat je het beste kunt doen. Zie je een NL-Alert? Informeer en help de mensen om je heen. Zo weten zij ook wat zij moeten doen.</text:p>
            <text:p text:style-name="common-al"/>
            <text:p text:style-name="common-al">Dit moet je doen bij een NL-Alert </text:p>
            <text:list text:style-name="id1-3-2-1-1-6">
              <text:list-item text:style-override="id1-3-2-1-1-6-1">
                <text:number>1.</text:number>
                <text:p text:style-name="al">Lees direct het bericht</text:p>
              </text:list-item>
              <text:list-item text:style-override="id1-3-2-1-1-6-2">
                <text:number>2.</text:number>
                <text:p text:style-name="al">Volg de instructies op</text:p>
              </text:list-item>
              <text:list-item text:style-override="id1-3-2-1-1-6-3">
                <text:number>3.</text:number>
                <text:p text:style-name="al">Informeer en help de mensen om je heen. </text:p>
              </text:list-item>
            </text:list>
            <text:p text:style-name="common-al"/>
            <text:p text:style-name="last-al">Op de meeste mobiele telefoons die in Nederland worden verkocht is NL-Alert al ingesteld. Met het landelijke NL-Alert controlebericht dat de overheid op 3 juni verzendt, kun jij checken of jouw mobiel goed is ingesteld. Ontvang jij het controlebericht niet? Ga naar de instelhulp op de website <text:a xlink:href="https://crisis.nl/nl-alert" xlink:type="simple">nl-alert.nl</text:a> en stel je mobiel i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60</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60</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60</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Openbare orde en veiligheid | Organisatie en beleid</meta:user-defined>
    <dc:language>nl</dc:language>
    <meta:user-defined meta:name="OVERHEID.Gemeente/DC.spatial">Vijfheerenlanden</meta:user-defined>
    <meta:user-defined meta:name="OVERHEID.Provincie/DC.spatial">Utrecht</meta:user-defined>
    <meta:user-defined meta:name="DC.title">Gemeente Vijfheerenlanden - Maandag 3 juni landelijk controlebericht NL-Alert</meta:user-defined>
    <meta:user-defined meta:name="DCTERMS.W3CDTF/DCTERMS.available">2019-05-29</meta:user-defined>
    <meta:user-defined meta:name="DCTERMS.W3CDTF/OVERHEIDop.jaargang">2019</meta:user-defined>
    <meta:user-defined meta:name="OVERHEIDop.publicationIssue">133160</meta:user-defined>
    <meta:user-defined meta:name="OVERHEIDop.GmbID/DC.identifier">gmb-2019-133160</meta:user-defined>
    <meta:user-defined meta:name="OVERHEIDop.versieInformatie"/>
  </office:meta>
</office:document-meta>
</file>