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office:automatic-styles>
  <office:body>
    <office:text>
      <text:p text:style-name="new_page_staatscourant"/>
      <text:p text:style-name="single-kop-titel">Gemeente Vijfheerenlanden - Integrale controles</text:p>
      <text:section text:name="zakelijke-mededeling_id1-3-2" text:style-name="zakelijke-mededeling">
        <text:section text:name="zakelijke-mededeling-tekst_id1-3-2-1" text:style-name="zakelijke-mededeling-tekst">
          <text:section text:name="tekst_id1-3-2-1-1" text:style-name="tekst">
            <text:p text:style-name="common-al">De gemeente controleert bedrijven op mogelijke overtredingen op gebieden zoals milieuvoorschriften, bedrijfsvoorraad, brandveiligheid, gebruik elektriciteit. Deze integrale controles doet de gemeente met partners als de Omgevingsdienst Utrecht, Stedin, Veiligheidsregio Utrecht en de Politie. Door vaak te controleren kunnen we gevaarlijke of criminele situaties voorkomen. Wij kunnen ons voorstellen dat de inwoners van Vijfheerenlanden (onaangenaam) verrast kunnen zijn door zo’n bezoek. Maar iedereen kan zo’n controle zien als een preventieve willekeurige actie. </text:p>
            <text:p text:style-name="tussenkopcur">Ondermijning</text:p>
            <text:p text:style-name="common-al">Illegale drugshandel brengt onschuldige burgers in gevaar door geweld, brandgevaarlijke hennepkwekerijen en het dumpen van afval in natuurgebieden. Criminelen maken bij de grootschalige hennepteelt misbruik van legale bedrijven om de enorme winsten wit te wassen en gebruiken voorzieningen en instanties om hun illegale praktijken mogelijk te maken. Dit noemen we ondermijning. De overheid pakt ondermijning aan. </text:p>
            <text:p text:style-name="tussenkopcur">Zelf in actie</text:p>
            <text:p text:style-name="common-al">Wij willen een gemeente zijn waarin iedereen zich veilig voelt. We werken daarom samen aan de aanpak van ondermijning. Het duurt soms lang voordat criminele activiteiten worden ontdekt. Daarom is ook uw hulp heel hard nodig. Wilt u zelf een bijdrage leveren aan de leefbaarheid en veiligheid in uw buurt, let dan goed op eventuele signalen van ondermijning. Hierbij kunt u bijvoorbeeld denken aan:</text:p>
            <text:list text:style-name="id1-3-2-1-1-6">
              <text:list-item text:style-override="id1-3-2-1-1-6-1">
                <text:number>•</text:number>
                <text:p text:style-name="al">de winkel om de hoek waar nooit klanten komen</text:p>
              </text:list-item>
              <text:list-item text:style-override="id1-3-2-1-1-6-2">
                <text:number>•</text:number>
                <text:p text:style-name="al">de kapper waar je nooit terecht kunt voor een afspraak</text:p>
              </text:list-item>
              <text:list-item text:style-override="id1-3-2-1-1-6-3">
                <text:number>•</text:number>
                <text:p text:style-name="al">bestelbusjes die op vreemde tijdstippen worden beladen</text:p>
              </text:list-item>
              <text:list-item text:style-override="id1-3-2-1-1-6-4">
                <text:number>•</text:number>
                <text:p text:style-name="al">bedrijven die altijd afgeplakte ramen hebben</text:p>
              </text:list-item>
              <text:list-item text:style-override="id1-3-2-1-1-6-5">
                <text:number>•</text:number>
                <text:p text:style-name="al">personen met een hele dure auto en een laag inkomen.</text:p>
                <text:p text:style-name="al"/>
              </text:list-item>
            </text:list>
            <text:p text:style-name="last-al">Als iets te mooi is om waar te zijn, meld dit dan. Dat kan op de volgende manieren:</text:p>
            <text:list text:style-name="id1-3-2-1-1-8">
              <text:list-item text:style-override="id1-3-2-1-1-8-1">
                <text:number>•</text:number>
                <text:p text:style-name="al">telefonisch via 0900 - 8844 als u informatie of een vraag heeft voor de politie of contact wil met uw wijkagent</text:p>
              </text:list-item>
              <text:list-item text:style-override="id1-3-2-1-1-8-2">
                <text:number>•</text:number>
                <text:p text:style-name="al">online via <text:a xlink:href="https://www.politie.nl/aangifte-of-melding-doen" xlink:type="simple">de website politie.nl</text:a></text:p>
              </text:list-item>
              <text:list-item text:style-override="id1-3-2-1-1-8-3">
                <text:number>•</text:number>
                <text:p text:style-name="al">online via <text:a xlink:href="https://www.meldmisdaadanoniem.nl/" xlink:type="simple">de website meldmisdaadanoniem.nl</text:a></text:p>
              </text:list-item>
            </text:list>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151</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51</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51</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OVERHEID.category">Openbare orde en veiligheid | Organisatie en beleid</meta:user-defined>
    <dc:language>nl</dc:language>
    <meta:user-defined meta:name="OVERHEID.Gemeente/DC.spatial">Vijfheerenlanden</meta:user-defined>
    <meta:user-defined meta:name="OVERHEID.Provincie/DC.spatial">Utrecht</meta:user-defined>
    <meta:user-defined meta:name="DC.title">Gemeente Vijfheerenlanden - Integrale controles</meta:user-defined>
    <meta:user-defined meta:name="DCTERMS.W3CDTF/DCTERMS.available">2019-05-29</meta:user-defined>
    <meta:user-defined meta:name="DCTERMS.W3CDTF/OVERHEIDop.jaargang">2019</meta:user-defined>
    <meta:user-defined meta:name="OVERHEIDop.publicationIssue">133151</meta:user-defined>
    <meta:user-defined meta:name="OVERHEIDop.GmbID/DC.identifier">gmb-2019-133151</meta:user-defined>
    <meta:user-defined meta:name="OVERHEIDop.versieInformatie"/>
  </office:meta>
</office:document-meta>
</file>