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ijfheerenlanden - Informatieavond herinrichting Dokter Reilinghplein Leerdam</text:p>
      <text:section text:name="zakelijke-mededeling_id1-3-2" text:style-name="zakelijke-mededeling">
        <text:section text:name="zakelijke-mededeling-tekst_id1-3-2-1" text:style-name="zakelijke-mededeling-tekst">
          <text:section text:name="tekst_id1-3-2-1-1" text:style-name="tekst">
            <text:p text:style-name="common-al">Op woensdag 12 juni is er een informatieavond over de herinrichting van het Dokter Reilinghplein in Leerdam. Alle inwoners van gemeente Vijfheerenlanden zijn welkom, in het bijzonder de omwonenden van het Dokter Reilinghplein en de inwoners van Leerdam. De informatieavond vindt plaats van 18.00 tot 22.00 uur in het voormalig pand ABN AMRO (Meent 40/42, Leerdam).</text:p>
            <text:p text:style-name="common-al"/>
            <text:p text:style-name="last-al">De bewoners van Leerdam hebben vorig jaar in grote getalen gekozen voor een nieuw ontwerp van het Dokter Reilinghplein. Dit plan is verder uitgewerkt tot een voorlopig ontwerp. Tijdens de inloop avond wordt er informatie gegeven over het ontwerp, de vervolgstappen en de planning. Ook wordt de aannemer voorgesteld die de werkzaamheden gaat uitvoeren. Er is gelegenheid om vragen te stellen en met elkaar in gesprek te gaan aan de verschillende thematafel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133143</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43</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3143</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0/xml/MC-DRP-OverigeInformatie-Web-ZM.xml</meta:user-defined>
    <meta:user-defined meta:name="OVERHEID.Gemeente/DC.creator">Vijfheerenlanden</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Vijfheerenlanden</meta:user-defined>
    <meta:user-defined meta:name="OVERHEID.Gemeente/DCTERMS.publisher">Vijfheerenlanden</meta:user-defined>
    <meta:user-defined meta:name="OVERHEID.TaxonomieBeleidsagenda/OVERHEID.category">Ruimte en infrastructuur | Organisatie en beleid</meta:user-defined>
    <dc:language>nl</dc:language>
    <meta:user-defined meta:name="OVERHEID.Gemeente/DC.spatial">Vijfheerenlanden</meta:user-defined>
    <meta:user-defined meta:name="OVERHEID.Provincie/DC.spatial">Utrecht</meta:user-defined>
    <meta:user-defined meta:name="DC.title">Gemeente Vijfheerenlanden - Informatieavond herinrichting Dokter Reilinghplein Leerdam</meta:user-defined>
    <meta:user-defined meta:name="DCTERMS.W3CDTF/DCTERMS.available">2019-05-29</meta:user-defined>
    <meta:user-defined meta:name="DCTERMS.W3CDTF/OVERHEIDop.jaargang">2019</meta:user-defined>
    <meta:user-defined meta:name="OVERHEIDop.publicationIssue">133143</meta:user-defined>
    <meta:user-defined meta:name="OVERHEIDop.GmbID/DC.identifier">gmb-2019-133143</meta:user-defined>
    <meta:user-defined meta:name="OVERHEIDop.versieInformatie"/>
  </office:meta>
</office:document-meta>
</file>