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een bovenwoning, Van Diemenstraat 22 BS te Utrecht,  HZ_WABO-19-116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iemenstraat 22 BS te Utrecht</text:p>
            <text:p text:style-name="common-al">HZ_WABO-19-11666</text:p>
            <text:p text:style-name="common-al">Toelichting: het bouwen van een dakterras op een bovenwoning</text:p>
            <text:p text:style-name="common-al">Datum besluit: 24 mei 2019</text:p>
            <text:p text:style-name="common-al">Startdatum bezwaartermijn: 28 mei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2903</text:span><text:line-break/><text:date style:data-style-name="dag" text:fixed="true" text:date-value="2019-05-29"/><text:line-break/><text:date style:data-style-name="jaar" text:fixed="true" text:date-value="2019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2903</text:span><text:date style:data-style-name="nicedate" text:fixed="true" text:date-value="2019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2903</text:span><text:date style:data-style-name="nicedate" text:fixed="true" text:date-value="2019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0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116.49 455697.97</meta:user-defined>
    <meta:user-defined meta:name="DC.title">Afgehandelde omgevingsvergunning, het bouwen van een dakterras op een bovenwoning, Van Diemenstraat 22 BS te Utrecht,  HZ_WABO-19-11666</meta:user-defined>
    <meta:user-defined meta:name="OVERHEID.PostcodeHuisnummer/OVERHEIDop.postcodeHuisnummer">3531GH 22 bs</meta:user-defined>
    <meta:user-defined meta:name="OVERHEIDop.straatnaam">Van Diemenstraat</meta:user-defined>
    <meta:user-defined meta:name="OVERHEIDop.woonplaats">Utrecht</meta:user-defined>
    <meta:user-defined meta:name="DCTERMS.W3CDTF/DCTERMS.available">2019-05-29</meta:user-defined>
    <meta:user-defined meta:name="DCTERMS.W3CDTF/OVERHEIDop.jaargang">2019</meta:user-defined>
    <meta:user-defined meta:name="OVERHEIDop.publicationIssue">132903</meta:user-defined>
    <meta:user-defined meta:name="OVERHEIDop.GmbID/DC.identifier">gmb-2019-132903</meta:user-defined>
    <meta:user-defined meta:name="OVERHEIDop.versieInformatie"/>
  </office:meta>
</office:document-meta>
</file>