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een woning door het uitbouwen op de begane grond, eerste en tweede verdieping, Krugerstraat 44 te Utrecht, HZ_WABO-19-1750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rugerstraat 44 te Utrecht</text:span>
          </text:p>
            <text:p text:style-name="common-al">HZ_WABO-19-17508</text:p>
            <text:p text:style-name="common-al">Toelichting: het vergroten van een woning door het uitbouwen op de begane grond, eerste en tweede verdieping</text:p>
            <text:p text:style-name="common-al">Datum ontvangst aanvraag: 24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2901</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901</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901</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207.59 455451.67</meta:user-defined>
    <meta:user-defined meta:name="DC.title">Aanvraag omgevingsvergunning, het vergroten van een woning door het uitbouwen op de begane grond, eerste en tweede verdieping, Krugerstraat 44 te Utrecht, HZ_WABO-19-17508</meta:user-defined>
    <meta:user-defined meta:name="OVERHEID.PostcodeHuisnummer/OVERHEIDop.postcodeHuisnummer">3531AR 44</meta:user-defined>
    <meta:user-defined meta:name="OVERHEIDop.straatnaam">Krugerstraat</meta:user-defined>
    <meta:user-defined meta:name="OVERHEIDop.woonplaats">Utrecht</meta:user-defined>
    <meta:user-defined meta:name="DCTERMS.W3CDTF/DCTERMS.available">2019-05-29</meta:user-defined>
    <meta:user-defined meta:name="DCTERMS.W3CDTF/OVERHEIDop.jaargang">2019</meta:user-defined>
    <meta:user-defined meta:name="OVERHEIDop.externeBijlage">aanvraagdocument publiceerbaar-A|exb-2019-26311</meta:user-defined>
    <meta:user-defined meta:name="OVERHEIDop.publicationIssue">132901</meta:user-defined>
    <meta:user-defined meta:name="OVERHEIDop.GmbID/DC.identifier">gmb-2019-132901</meta:user-defined>
    <meta:user-defined meta:name="OVERHEIDop.versieInformatie"/>
  </office:meta>
</office:document-meta>
</file>