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fwijken van het bestemmingsplan t.b.v. een hoger bebouwingspercentage, Nijverheidskade 15 te Utrecht, HZ_WABO-19-172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jverheidskade 15 te Utrecht</text:span>
          </text:p>
            <text:p text:style-name="common-al">HZ_WABO-19-17296</text:p>
            <text:p text:style-name="common-al">Toelichting: het afwijken van het bestemmingsplan t.b.v. een hoger bebouwingspercentage</text:p>
            <text:p text:style-name="common-al">Datum ontvangst aanvraag: 23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2772</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772</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772</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192.39 456943.86</meta:user-defined>
    <meta:user-defined meta:name="DC.title">Aanvraag omgevingsvergunning, het afwijken van het bestemmingsplan t.b.v. een hoger bebouwingspercentage, Nijverheidskade 15 te Utrecht, HZ_WABO-19-17296</meta:user-defined>
    <meta:user-defined meta:name="OVERHEID.PostcodeHuisnummer/OVERHEIDop.postcodeHuisnummer">3534AZ 15</meta:user-defined>
    <meta:user-defined meta:name="OVERHEIDop.straatnaam">Nijverheidskade</meta:user-defined>
    <meta:user-defined meta:name="OVERHEIDop.woonplaats">Utrecht</meta:user-defined>
    <meta:user-defined meta:name="DCTERMS.W3CDTF/DCTERMS.available">2019-05-29</meta:user-defined>
    <meta:user-defined meta:name="DCTERMS.W3CDTF/OVERHEIDop.jaargang">2019</meta:user-defined>
    <meta:user-defined meta:name="OVERHEIDop.externeBijlage">Aanvraagdocument  publiceerbaar-A|exb-2019-26297</meta:user-defined>
    <meta:user-defined meta:name="OVERHEIDop.publicationIssue">132772</meta:user-defined>
    <meta:user-defined meta:name="OVERHEIDop.GmbID/DC.identifier">gmb-2019-132772</meta:user-defined>
    <meta:user-defined meta:name="OVERHEIDop.versieInformatie"/>
  </office:meta>
</office:document-meta>
</file>