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gewijzigd vastgesteld bestemmingsplan Broekgraaf fase 4 deelgebied 4.6 en 4.7 herziening,  Le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Ter inzage</text:span>
            </text:span>
          </text:p>
            <text:p text:style-name="common-al">Burgemeester en wethouders van Vijfheerenlanden maken bekend dat de raad het “bestemmingsplan Broekgraaf fase 4 deelgebied 4.6 en 4.7 herziening” gewijzigd heeft vastgesteld. Dit besluit inclusief bijbehorende stukken ligt met ingang van 31 mei 2019 gedurende zes weken ter inzage in het Stadskantoor, Dokter Reilinghplein 1, 4141 DA Leerdam. (Geopend maandag t/m vrijdag van 9.00 tot 12.30 en op afspraak van 13.00 uur tot 17.00 uur). Het vastgestelde bestemmingsplan inclusief bijbehorende stukken is tevens beschikbaar via de landelijke internetsite www.ruimtelijkeplannen.nl. U kunt gebruikmaken van het planindentificatienummer: NL.IMRO.0545.BPBroekgraaf46e47h-VS01. </text:p>
            <text:p text:style-name="common-al"/>
            <text:p text:style-name="common-al">
            <text:span text:style-name="nadrukvet">
              <text:span text:style-name="nadrukcur">Doel van het bestemmingsplan </text:span>
            </text:span>
          </text:p>
            <text:p text:style-name="common-al">Voor Broekgraaf zijn reeds verschillende uitwerkingsplannen vastgesteld of in procedure. Zo zijn reeds uitwerkingsplannen opgesteld om de realisatie van Broekgraaf fase 4, deelgebied 4.6 en 4.7 mogelijk te maken. Onderhavig plangebied maakt onderdeel uit van deze deelgebieden. Echter, omdat er voor het plangebied geen uit te werken bestemming aanwezig is in het vigerende bestemmingsplan 'Broekgraaf', dient een herziening van het bestemmingsplan te worden opgesteld om de gewenste ontwikkeling mogelijk te maken. Onderhavig bestemmingsplan voorziet daarin en betreft daarmee een herziening van het bestemmingsplan 'Broekgraaf'. Daarmee worden deelgebieden 4.6 en 4.7 planologisch afgerond en is het mogelijk de gewenste ontwikkeling in uitvoering te brengen.</text:p>
            <text:p text:style-name="common-al"/>
            <text:p text:style-name="common-al">
            <text:span text:style-name="nadrukvet">
              <text:span text:style-name="nadrukcur">Plangebied </text:span>
            </text:span>
          </text:p>
            <text:p text:style-name="common-al">Het plangebied ligt aan de westzijde van Leerdam en circa 100 m ten oosten van de Koenderseweg. Het plangebied ligt aansluitend aan en ten zuiden van de plangebieden voor uitwerkingsplan Broekgraaf fase 4 deelgebied 4.6 en 4.7. </text:p>
            <text:p text:style-name="common-al"/>
            <text:p text:style-name="common-al">
            <text:span text:style-name="nadrukvet">
              <text:span text:style-name="nadrukcur">Geen zienswijzen tegen het ontwerp </text:span>
            </text:span>
          </text:p>
            <text:p text:style-name="common-al">Bovenstaand ontwerp bestemmingsplan heeft met ingang van 20 december 2018 gedurende 6 weken ter inzage gelegen. Er zijn gedurende de inzage termijn geen zienswijzen ingediend. </text:p>
            <text:p text:style-name="common-al"/>
            <text:p text:style-name="common-al">
            <text:span text:style-name="nadrukvet">
              <text:span text:style-name="nadrukcur">Beroepsprocedure </text:span>
            </text:span>
          </text:p>
            <text:p text:style-name="common-al">Binnen de termijn van zes weken met ingang van 31 mei 2019 kan beroep tegen het raadsbesluit worden ingesteld bij de Afdeling Bestuursrechtspraak van de Raad van State, Postbus 20019, 2500 EA ‘s-Gravenhage door belanghebbenden, die aantonen dat zij redelijkerwijs niet in staat zijn geweest binnen de gestelde termijn een zienswijze hebben kunnen indienen. Tevens kan beroep worden ingesteld door belanghebbenden tegen wijzigingen die de raad bij de vaststelling van het bestemmingsplan in het ontwerp heeft aangebracht.</text:p>
            <text:p text:style-name="common-al">In geval van onverwijlde spoed, kunnen voornoemde belanghebbenden tijdens de beroepstermijn de Voorzitter van de Afdeling Bestuursrechtspraak van de Raad van State verzoeken een voorlopige voorziening te treffen. Bij dit verzoek dient een afschrift van het ingediende beroepschrift te worden overlegd.</text:p>
            <text:p text:style-name="common-al">Voor meer informatie kunt u contact opnemen met mevrouw A.W.M. van den Dungen, tel. 0345-636199.</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Vijfheerenlanden, 29 mei 2019</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2209</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209</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209</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Vijfheerenlanden</meta:user-defined>
    <meta:user-defined meta:name="OVERHEID.Gemeente/OVERHEID.authority">Vijfheerenlanden</meta:user-defined>
    <meta:user-defined meta:name="OVERHEIDop.Ruimtelijkplan/OVERHEIDop.bekendmakingBetreffendePlan">NL.IMRO.0545.BPBroekgraaf46e47h-VS01</meta:user-defined>
    <meta:user-defined meta:name="OVERHEIDop.referentienummer">NL.IMRO.0545.BPBroekgraaf46e47h-VS01</meta:user-defined>
    <meta:user-defined meta:name="DCTERMS.abstract">broekgraaf 4.6 en 4.7</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OVERHEID.TaxonomieBeleidsagenda/OVERHEID.category">Ruimte en infrastructuur | Organisatie en beleid</meta:user-defined>
    <meta:user-defined meta:name="DC.title">Bekendmaking gewijzigd vastgesteld bestemmingsplan Broekgraaf fase 4 deelgebied 4.6 en 4.7 herziening,  Leerdam</meta:user-defined>
    <meta:user-defined meta:name="DCTERMS.W3CDTF/DCTERMS.available">2019-05-29</meta:user-defined>
    <meta:user-defined meta:name="DCTERMS.W3CDTF/OVERHEIDop.jaargang">2019</meta:user-defined>
    <meta:user-defined meta:name="OVERHEIDop.publicationIssue">132209</meta:user-defined>
    <meta:user-defined meta:name="OVERHEIDop.GmbID/DC.identifier">gmb-2019-132209</meta:user-defined>
    <meta:user-defined meta:name="OVERHEIDop.versieInformatie"/>
  </office:meta>
</office:document-meta>
</file>