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groten van het balkon aan de achterzijde, Johannes Camphuysstraat 40 BS te Utrecht, HZ_WABO-19-1736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Johannes Camphuysstraat 40 BS te Utrecht</text:span>
          </text:p>
            <text:p text:style-name="common-al">HZ_WABO-19-17367</text:p>
            <text:p text:style-name="common-al">Toelichting: het vergroten van het balkon aan de achterzijde</text:p>
            <text:p text:style-name="common-al">Datum ontvangst aanvraag: 23 me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1345</text:span><text:line-break/><text:date style:data-style-name="dag" text:fixed="true" text:date-value="2019-05-28"/><text:line-break/><text:date style:data-style-name="jaar" text:fixed="true" text:date-value="2019-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1345</text:span><text:date style:data-style-name="nicedate" text:fixed="true" text:date-value="2019-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1345</text:span><text:date style:data-style-name="nicedate" text:fixed="true" text:date-value="2019-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0/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946.27 455956.38</meta:user-defined>
    <meta:user-defined meta:name="DC.title">Aanvraag omgevingsvergunning, het vergroten van het balkon aan de achterzijde, Johannes Camphuysstraat 40 BS te Utrecht, HZ_WABO-19-17367</meta:user-defined>
    <meta:user-defined meta:name="OVERHEID.PostcodeHuisnummer/OVERHEIDop.postcodeHuisnummer">3531SJ 40 bs</meta:user-defined>
    <meta:user-defined meta:name="OVERHEIDop.straatnaam">Johannes Camphuysstraat</meta:user-defined>
    <meta:user-defined meta:name="OVERHEIDop.woonplaats">Utrecht</meta:user-defined>
    <meta:user-defined meta:name="DCTERMS.W3CDTF/DCTERMS.available">2019-05-28</meta:user-defined>
    <meta:user-defined meta:name="DCTERMS.W3CDTF/OVERHEIDop.jaargang">2019</meta:user-defined>
    <meta:user-defined meta:name="OVERHEIDop.externeBijlage">Publiceerbaar-A|exb-2019-26089</meta:user-defined>
    <meta:user-defined meta:name="OVERHEIDop.publicationIssue">131345</meta:user-defined>
    <meta:user-defined meta:name="OVERHEIDop.GmbID/DC.identifier">gmb-2019-131345</meta:user-defined>
    <meta:user-defined meta:name="OVERHEIDop.versieInformatie"/>
  </office:meta>
</office:document-meta>
</file>