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een woning in twee woningen en het deels dichtbouwen van de balkons, Wolff en Dekenplein 2 te Utrecht, HZ_WABO-19-1719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olff en Dekenplein 2 te Utrecht</text:span>
          </text:p>
            <text:p text:style-name="common-al">HZ_WABO-19-17191</text:p>
            <text:p text:style-name="common-al">Toelichting: het splitsen van een woning in twee woningen en het deels dichtbouwen van de balkons</text:p>
            <text:p text:style-name="common-al">Datum ontvangst aanvraag: 22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0041</text:span><text:line-break/><text:date style:data-style-name="dag" text:fixed="true" text:date-value="2019-05-27"/><text:line-break/><text:date style:data-style-name="jaar" text:fixed="true" text:date-value="2019-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0041</text:span><text:date style:data-style-name="nicedate" text:fixed="true" text:date-value="2019-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0041</text:span><text:date style:data-style-name="nicedate" text:fixed="true" text:date-value="2019-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525.83 456137.73</meta:user-defined>
    <meta:user-defined meta:name="DC.title">Aanvraag omgevingsvergunning, het splitsen van een woning in twee woningen en het deels dichtbouwen van de balkons, Wolff en Dekenplein 2 te Utrecht, HZ_WABO-19-17191</meta:user-defined>
    <meta:user-defined meta:name="OVERHEID.PostcodeHuisnummer/OVERHEIDop.postcodeHuisnummer">3532XH 2</meta:user-defined>
    <meta:user-defined meta:name="OVERHEIDop.straatnaam">Wolff en Dekenplein</meta:user-defined>
    <meta:user-defined meta:name="OVERHEIDop.woonplaats">Utrecht</meta:user-defined>
    <meta:user-defined meta:name="DCTERMS.W3CDTF/DCTERMS.available">2019-05-27</meta:user-defined>
    <meta:user-defined meta:name="DCTERMS.W3CDTF/OVERHEIDop.jaargang">2019</meta:user-defined>
    <meta:user-defined meta:name="OVERHEIDop.externeBijlage">publiceerbaar-A|exb-2019-25725</meta:user-defined>
    <meta:user-defined meta:name="OVERHEIDop.publicationIssue">130041</meta:user-defined>
    <meta:user-defined meta:name="OVERHEIDop.GmbID/DC.identifier">gmb-2019-130041</meta:user-defined>
    <meta:user-defined meta:name="OVERHEIDop.versieInformatie"/>
  </office:meta>
</office:document-meta>
</file>