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groten van een aanbouw aan de achterkant van een woning en het vergroten van het dakterras, Cremerstraat 110 te Utrecht,  HZ_WABO-19-078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remerstraat 110 te Utrecht</text:p>
            <text:p text:style-name="common-al">HZ_WABO-19-07816</text:p>
            <text:p text:style-name="common-al">Toelichting: het vergroten van een aanbouw aan de achterkant van een woning en het vergroten van het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0016</text:span><text:line-break/><text:date style:data-style-name="dag" text:fixed="true" text:date-value="2019-05-27"/><text:line-break/><text:date style:data-style-name="jaar" text:fixed="true" text:date-value="2019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0016</text:span><text:date style:data-style-name="nicedate" text:fixed="true" text:date-value="2019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30016</text:span><text:date style:data-style-name="nicedate" text:fixed="true" text:date-value="2019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0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387.67 456402.39</meta:user-defined>
    <meta:user-defined meta:name="DC.title">Verlenging beslistermijn omgevingsvergunning, het vergroten van een aanbouw aan de achterkant van een woning en het vergroten van het dakterras, Cremerstraat 110 te Utrecht,  HZ_WABO-19-07816</meta:user-defined>
    <meta:user-defined meta:name="OVERHEID.PostcodeHuisnummer/OVERHEIDop.postcodeHuisnummer">3532BH 110</meta:user-defined>
    <meta:user-defined meta:name="OVERHEIDop.straatnaam">Cremerstraat</meta:user-defined>
    <meta:user-defined meta:name="OVERHEIDop.woonplaats">Utrecht</meta:user-defined>
    <meta:user-defined meta:name="DCTERMS.W3CDTF/DCTERMS.available">2019-05-27</meta:user-defined>
    <meta:user-defined meta:name="DCTERMS.W3CDTF/OVERHEIDop.jaargang">2019</meta:user-defined>
    <meta:user-defined meta:name="OVERHEIDop.publicationIssue">130016</meta:user-defined>
    <meta:user-defined meta:name="OVERHEIDop.GmbID/DC.identifier">gmb-2019-130016</meta:user-defined>
    <meta:user-defined meta:name="OVERHEIDop.versieInformatie"/>
  </office:meta>
</office:document-meta>
</file>