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beleidsregel Loonkostensubsidie naar loonwaarde gemeente Utrecht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Utrecht,</text:p>
            <text:p text:style-name="al">Gelet op de artikelen 7, eerste lid en 10d, onderdeel van de Participatiewet artikel 149 van de Gemeentewet;</text:p>
            <text:p text:style-name="al">Overwegende dat de ‘beleidsregel loonkostensubsidie naar loonwaarde’  niet meer rechtsgeldig, dan wel overbodig is;</text:p>
            <text:p text:style-name="al">Besluit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I</text:p>
            <text:p text:style-name="al">de beleidsregel Loonkostensubsidie naar loonwaarde in te trekken per 1 januari 2019.</text:p>
            <text:p text:style-name="al"/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 gesteld in de collegevergadering van 15 januari 2019,  </text:span></text:p>
            <text:p><text:span text:style-name="functie"/></text:p>
            <text:p><text:span text:style-name="functie">De burgemeester, de gemeentesecretaris,</text:span>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2982</text:span><text:line-break/><text:date style:data-style-name="dag" text:fixed="true" text:date-value="2019-01-18"/><text:line-break/><text:date style:data-style-name="jaar" text:fixed="true" text:date-value="2019-01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2982</text:span><text:date style:data-style-name="nicedate" text:fixed="true" text:date-value="2019-01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2982</text:span><text:date style:data-style-name="nicedate" text:fixed="true" text:date-value="2019-01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Intrekking beleidsregel Loonkostensubsidie naar loonwaarde gemeente Utrecht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1-18</meta:user-defined>
    <meta:user-defined meta:name="OVERHEIDop.publicationIssue">12982</meta:user-defined>
    <meta:user-defined meta:name="OVERHEIDop.GmbID/DC.identifier">gmb-2019-12982</meta:user-defined>
    <meta:user-defined meta:name="OVERHEID.TaxonomieBeleidsagenda/OVERHEID.category">Sociale zekerheid | Organisatie en beleid</meta:user-defined>
    <meta:user-defined meta:name="OVERHEID.Gemeente/DC.spatial">Utrecht</meta:user-defined>
    <meta:user-defined meta:name="DC.source">N.v.t.;</meta:user-defined>
    <meta:user-defined meta:name="DCTERMS.abstract">intrekking n.a.v. rechterlijke uitspraak dat de beleidsregel in strijd is met de Participatiewet, en omdat de materie van de beleidsregel elders is geregeld</meta:user-defined>
    <meta:user-defined meta:name="DCTERMS.alternative">Intrekking beleidsregel  Loonkostensubsidie naar loonwaarde gemeente Utrecht</meta:user-defined>
    <meta:user-defined meta:name="OVERHEID.Organisatietype/OVERHEID.organisationType">gemeente</meta:user-defined>
    <meta:user-defined meta:name="OVERHEID.Informatietype/DC.type">officiële publicatie</meta:user-defined>
    <meta:user-defined meta:name="OVERHEID.Gemeente/DC.creator">Utrecht</meta:user-defined>
    <dc:language>nl</dc:language>
    <meta:user-defined meta:name="OVERHEIDgvop.Informatietype/DC.type">Verordeningen</meta:user-defined>
    <meta:user-defined meta:name="OVERHEID.Gemeente/OVERHEID.authority">Utrecht</meta:user-defined>
    <meta:user-defined meta:name="OVERHEID.Gemeente/DCTERMS.publisher">Utrecht</meta:user-defined>
    <meta:user-defined meta:name="OVERHEIDop.versieInformatie"/>
  </office:meta>
</office:document-meta>
</file>