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kappen van 23 bomen, Fentener van Vlissingenkade, Van Zijstweg en Kanaalweg te Utrecht, HZ_WABO-19-1683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entener van Vlissingenkade, Van Zijstweg en Kanaalweg te Utrecht</text:span>
          </text:p>
            <text:p text:style-name="common-al">HZ_WABO-19-16833</text:p>
            <text:p text:style-name="common-al">Toelichting: het kappen van 23 bomen</text:p>
            <text:p text:style-name="common-al">Datum ontvangst aanvraag: 20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956</text:span><text:line-break/><text:date style:data-style-name="dag" text:fixed="true" text:date-value="2019-05-23"/><text:line-break/><text:date style:data-style-name="jaar" text:fixed="true" text:date-value="2019-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6956</text:span><text:date style:data-style-name="nicedate" text:fixed="true" text:date-value="2019-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26956</text:span><text:date style:data-style-name="nicedate" text:fixed="true" text:date-value="2019-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0/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4563.07 455750.42</meta:user-defined>
    <meta:user-defined meta:name="DC.title">Aanvraag omgevingsvergunning, het kappen van 23 bomen, Fentener van Vlissingenkade, Van Zijstweg en Kanaalweg te Utrecht, HZ_WABO-19-16833</meta:user-defined>
    <meta:user-defined meta:name="OVERHEID.PostcodeHuisnummer/OVERHEIDop.postcodeHuisnummer">3533HH 92</meta:user-defined>
    <meta:user-defined meta:name="OVERHEIDop.straatnaam">Kanaalweg</meta:user-defined>
    <meta:user-defined meta:name="OVERHEIDop.woonplaats">Utrecht</meta:user-defined>
    <meta:user-defined meta:name="DCTERMS.W3CDTF/DCTERMS.available">2019-05-23</meta:user-defined>
    <meta:user-defined meta:name="DCTERMS.W3CDTF/OVERHEIDop.jaargang">2019</meta:user-defined>
    <meta:user-defined meta:name="OVERHEIDop.externeBijlage">Aanvraagdocument publiceerbaar-A|exb-2019-25305</meta:user-defined>
    <meta:user-defined meta:name="OVERHEIDop.externeBijlage">Bijlage 4 (foto's van de bomen)-A|exb-2019-25306</meta:user-defined>
    <meta:user-defined meta:name="OVERHEIDop.externeBijlage">Bijlage 2 (Rapport Tauw)-A|exb-2019-25307</meta:user-defined>
    <meta:user-defined meta:name="OVERHEIDop.externeBijlage">Busbaan dichterswijk|exb-2019-25308</meta:user-defined>
    <meta:user-defined meta:name="OVERHEIDop.publicationIssue">126956</meta:user-defined>
    <meta:user-defined meta:name="OVERHEIDop.GmbID/DC.identifier">gmb-2019-126956</meta:user-defined>
    <meta:user-defined meta:name="OVERHEIDop.externeBijlage">Bijlage 1 Bomenparagraaf_toelichting-A|exb-2019-25309</meta:user-defined>
    <meta:user-defined meta:name="OVERHEIDop.versieInformatie"/>
  </office:meta>
</office:document-meta>
</file>