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ruimte voor omvormers van een zonnestroominstallatie, Locomotiefstraat 100 te Utrecht, HZ_WABO-19-013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omotiefstraat 100 te Utrecht</text:span>
          </text:p>
            <text:p text:style-name="common-al">HZ_WABO-19-01304</text:p>
            <text:p text:style-name="common-al">Toelichting: het bouwen van een ruimte voor omvormers van een zonnestroominstallatie</text:p>
            <text:p text:style-name="common-al">Datum ontvangst aanvraag: 15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87</text:span><text:line-break/><text:date style:data-style-name="dag" text:fixed="true" text:date-value="2019-01-18"/><text:line-break/><text:date style:data-style-name="jaar" text:fixed="true" text:date-value="2019-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687</text:span><text:date style:data-style-name="nicedate" text:fixed="true" text:date-value="2019-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687</text:span><text:date style:data-style-name="nicedate" text:fixed="true" text:date-value="2019-01-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ruimte voor omvormers van een zonnestroominstallatie, Locomotiefstraat 100 te Utrecht, HZ_WABO-19-0130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18</meta:user-defined>
    <meta:user-defined meta:name="OVERHEIDop.publicationIssue">12687</meta:user-defined>
    <meta:user-defined meta:name="OVERHEIDop.GmbID/DC.identifier">gmb-2019-12687</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BK 10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556</meta:user-defined>
    <meta:user-defined meta:name="OVERHEID.EPSG28992/DC.spatial">134497.98 456759.36</meta:user-defined>
    <meta:user-defined meta:name="OVERHEIDop.versieInformatie"/>
  </office:meta>
</office:document-meta>
</file>