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bouwen van een werkplaats naar twee woningen, Sumatrastraat 28 te Utrecht, HZ_WABO-19-1671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umatrastraat 28 te Utrecht</text:span>
          </text:p>
            <text:p text:style-name="common-al">HZ_WABO-19-16719</text:p>
            <text:p text:style-name="common-al">Toelichting: het verbouwen van een werkplaats naar twee woningen</text:p>
            <text:p text:style-name="common-al">Datum ontvangst aanvraag: 20 me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5364</text:span><text:line-break/><text:date style:data-style-name="dag" text:fixed="true" text:date-value="2019-05-22"/><text:line-break/><text:date style:data-style-name="jaar" text:fixed="true" text:date-value="2019-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25364</text:span><text:date style:data-style-name="nicedate" text:fixed="true" text:date-value="2019-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25364</text:span><text:date style:data-style-name="nicedate" text:fixed="true" text:date-value="2019-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0/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5509.42 456004.02</meta:user-defined>
    <meta:user-defined meta:name="DC.title">Aanvraag omgevingsvergunning, het verbouwen van een werkplaats naar twee woningen, Sumatrastraat 28 te Utrecht, HZ_WABO-19-16719</meta:user-defined>
    <meta:user-defined meta:name="OVERHEID.PostcodeHuisnummer/OVERHEIDop.postcodeHuisnummer">3531PD 30</meta:user-defined>
    <meta:user-defined meta:name="OVERHEIDop.straatnaam">Sumatrastraat</meta:user-defined>
    <meta:user-defined meta:name="OVERHEIDop.woonplaats">Utrecht</meta:user-defined>
    <meta:user-defined meta:name="DCTERMS.W3CDTF/DCTERMS.available">2019-05-22</meta:user-defined>
    <meta:user-defined meta:name="DCTERMS.W3CDTF/OVERHEIDop.jaargang">2019</meta:user-defined>
    <meta:user-defined meta:name="OVERHEIDop.externeBijlage">Aanvraagdocument  publiceerbaar-A|exb-2019-25016</meta:user-defined>
    <meta:user-defined meta:name="OVERHEIDop.publicationIssue">125364</meta:user-defined>
    <meta:user-defined meta:name="OVERHEIDop.GmbID/DC.identifier">gmb-2019-125364</meta:user-defined>
    <meta:user-defined meta:name="OVERHEIDop.versieInformatie"/>
  </office:meta>
</office:document-meta>
</file>