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ART. 35 DRANK- EN HORECAWET, KONVINTSPAAD ACHTER NUMMER 16 (GRASVELD) TE HARSKERDIJK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voor 100 jarig jubileum SV Sim op de locatie dorpshuis It Deelhus en sportveld Haskerdijken. (13-05-2019).</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0846</text:span><text:line-break/><text:date style:data-style-name="dag" text:fixed="true" text:date-value="2019-05-17"/><text:line-break/><text:date style:data-style-name="jaar" text:fixed="true" text:date-value="2019-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0846</text:span><text:date style:data-style-name="nicedate" text:fixed="true" text:date-value="2019-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0846</text:span><text:date style:data-style-name="nicedate" text:fixed="true" text:date-value="2019-05-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ART. 35 DRANK- EN HORECAWET, KONVINTSPAAD ACHTER NUMMER 16 (GRASVELD) TE HARSKERDIJK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7</meta:user-defined>
    <meta:user-defined meta:name="OVERHEIDop.publicationIssue">120846</meta:user-defined>
    <meta:user-defined meta:name="OVERHEIDop.GmbID/DC.identifier">gmb-2019-120846</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68BL 16</meta:user-defined>
    <meta:user-defined meta:name="OVERHEIDop.woonplaats">Haskerdijken</meta:user-defined>
    <meta:user-defined meta:name="OVERHEIDop.straatnaam">Konvintspaad</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7887 556479</meta:user-defined>
    <meta:user-defined meta:name="OVERHEIDop.versieInformatie"/>
  </office:meta>
</office:document-meta>
</file>