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twee winkels tot een winkel, Damstraat 32 te Utrecht, HZ_WABO-19-1597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32 te Utrecht</text:span>
          </text:p>
            <text:p text:style-name="common-al">HZ_WABO-19-15973</text:p>
            <text:p text:style-name="common-al">Toelichting: het verbouwen van twee winkels tot een winkel</text:p>
            <text:p text:style-name="common-al">Datum ontvangst aanvraag: 14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0444</text:span><text:line-break/><text:date style:data-style-name="dag" text:fixed="true" text:date-value="2019-05-16"/><text:line-break/><text:date style:data-style-name="jaar" text:fixed="true" text:date-value="2019-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0444</text:span><text:date style:data-style-name="nicedate" text:fixed="true" text:date-value="2019-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0444</text:span><text:date style:data-style-name="nicedate" text:fixed="true" text:date-value="2019-05-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bouwen van twee winkels tot een winkel, Damstraat 32 te Utrecht, HZ_WABO-19-1597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6</meta:user-defined>
    <meta:user-defined meta:name="OVERHEIDop.publicationIssue">120444</meta:user-defined>
    <meta:user-defined meta:name="OVERHEIDop.GmbID/DC.identifier">gmb-2019-120444</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V 3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Doorgang bouwmuur Damstraat 30-32 te Utrecht.|exb-2019-24196</meta:user-defined>
    <meta:user-defined meta:name="OVERHEID.EPSG28992/DC.spatial">135567.06 455939.67</meta:user-defined>
    <meta:user-defined meta:name="OVERHEIDop.versieInformatie"/>
  </office:meta>
</office:document-meta>
</file>