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randveilig gebruiken van een kinderdagverblijf, Potgieterstraat 37 te Utrecht, HZ_WABO-19-1590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otgieterstraat 37 te Utrecht</text:span>
          </text:p>
            <text:p text:style-name="common-al">HZ_WABO-19-15901</text:p>
            <text:p text:style-name="common-al">Toelichting: het brandveilig gebruiken van een kinderdagverblijf</text:p>
            <text:p text:style-name="common-al">Datum ontvangst aanvraag: 13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0289</text:span><text:line-break/><text:date style:data-style-name="dag" text:fixed="true" text:date-value="2019-05-16"/><text:line-break/><text:date style:data-style-name="jaar" text:fixed="true" text:date-value="2019-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0289</text:span><text:date style:data-style-name="nicedate" text:fixed="true" text:date-value="2019-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0289</text:span><text:date style:data-style-name="nicedate" text:fixed="true" text:date-value="2019-05-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randveilig gebruiken van een kinderdagverblijf, Potgieterstraat 37 te Utrecht, HZ_WABO-19-1590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16</meta:user-defined>
    <meta:user-defined meta:name="OVERHEIDop.publicationIssue">120289</meta:user-defined>
    <meta:user-defined meta:name="OVERHEIDop.GmbID/DC.identifier">gmb-2019-120289</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VP 37</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4160</meta:user-defined>
    <meta:user-defined meta:name="OVERHEID.EPSG28992/DC.spatial">135299.87 456229.62</meta:user-defined>
    <meta:user-defined meta:name="OVERHEIDop.versieInformatie"/>
  </office:meta>
</office:document-meta>
</file>